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свободного-посещения-стадиона-опубликовал-московский-дворец-пионеров"/>График свободного посещения стадиона опубликовал Московский дворец пионеров<text:bookmark-end text:name="график-свободного-посещения-стадиона-опубликовал-московский-дворец-пионеров"/></text:h>
      <text:p text:style-name="First_20_paragraph">29.11.2024</text:p>
      <text:p text:style-name="Text_20_body"><text:span text:style-name="T1">В декабре спортивный объект будет работать по обновленному расписанию. Об этом </text:span><text:a xlink:type="simple" xlink:href="https://vk.com/dvorecpionerov?w=wall-31564922_18809&amp;z=photo-31564922_457282344%2Falbum-31564922_00%2Frev" office:name=""><text:span text:style-name="Definition"><text:span text:style-name="T1">сообщается</text:span></text:span></text:a><text:span text:style-name="T1"> в паблике Московского дворца пионеров на Воробьевых горах в соцсети «ВКонтакте».</text:span></text:p>
      <text:p text:style-name="Text_20_body">В первом зимнем месяце текущего года все желающие смогут посетить стадион по следующему графику: понедельник — с 7.00 до 14.00 и с 21.00 до 22.00; со вторника по пятницу — с 7.00 до 14.00; суббота — с 16.00 до 22.00; воскресенье — с 7.00 до 22.00. Посетителей ждут по адресу: ул. Косыгина, д. 17.</text:p>
      <text:p text:style-name="Text_20_body">Уточняется, что 7 и 14 декабря стадион будет открыт с 7.00 до 22.00. 8 и 15 декабря его можно будет посетить с 16.00 до 22.00.</text:p>
      <text:p text:style-name="Text_20_body">Фото: vk.com/dvorecpionerov</text:p>
      <text:p text:style-name="Text_20_body"><text:line-break/></text:p>
      <text:p text:style-name="Text_20_body">Адрес страницы: <text:a xlink:type="simple" xlink:href="http://uzao.mos.ru/presscenter/news/detail/12694718.html" office:name=""><text:span text:style-name="Definition">http://uzao.mos.ru/presscenter/news/detail/1269471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9T15:15:03Z</meta:creation-date>
    <dc:date>2024-11-29T15:15:03Z</dc:date>
  </office:meta>
</office:document-meta>
</file>