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ла-известных-моряков-и-химиков-изучат-школьники-в-рамках-проекта-главархива"/>Дела известных моряков и химиков изучат школьники в рамках проекта Главархива<text:bookmark-end text:name="дела-известных-моряков-и-химиков-изучат-школьники-в-рамках-проекта-главархива"/></text:h>
      <text:p text:style-name="First_20_paragraph">28.11.2024</text:p>
      <text:p text:style-name="Text_20_body">28.11.2024<text:line-break/><text:line-break/></text:p>
      <text:p text:style-name="Text_20_body"><text:span text:style-name="T1">В столице стартовал второй поток проекта «Уникальные документы. Взгляд нового поколения», запущенный Главархивом совместно с Департаментом образования и науки Москвы. Как </text:span><text:a xlink:type="simple" xlink:href="https://www.mos.ru/news/item/146876073/" office:name=""><text:span text:style-name="Definition"><text:span text:style-name="T1">сообщается</text:span></text:span></text:a><text:span text:style-name="T1"> на портале mos.ru, в нем будут принимать участие в течение трех недель школьники с восьмого по 11-й класс, а также студенты колледжей.</text:span></text:p>
      <text:p text:style-name="Text_20_body">Участники изучат архивные материалы об известных моряках, воевавших в 1941–1945 годах и получивших звание Героя СССР. Кроме того, ребята проведут исследования документов, посвященных ученым-химикам. В конце занятий обучающиеся продемонстрируют итоги своих работ, с помощью которых некоторые материалы могут получить статус уникальных.</text:p>
      <text:p text:style-name="Text_20_body">Как отметил начальник Главархива Москвы Ярослав Онопенко, первый поток второго сезона проекта завершился успешно. В его рамках молодые исследователи помогли признать уникальными дела полководцев Великой Отечественной войны Василия Казакова и Михаила Катукова. А еще такой статус присвоили материалам о научных изобретениях Константина Циолковского и Василия Гриневецкого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90776.html" office:name=""><text:span text:style-name="Definition">http://uzao.mos.ru/presscenter/news/detail/1269077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8T01:37:43Z</meta:creation-date>
    <dc:date>2025-01-08T01:37:43Z</dc:date>
  </office:meta>
</office:document-meta>
</file>