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оценили-благоустройство-сквера-на-ленинском-проспекте"/>На «Активном гражданине» оценили благоустройство сквера на Ленинском проспекте<text:bookmark-end text:name="на-активном-гражданине-оценили-благоустройство-сквера-на-ленинском-проспекте"/></text:h>
      <text:p text:style-name="First_20_paragraph">22.11.2024</text:p>
      <text:p text:style-name="Text_20_body">22.11.2024<text:line-break/><text:line-break/></text:p>
      <text:p text:style-name="Text_20_body"><text:span text:style-name="T1">Работы проводились между д. 69 и 73/8, </text:span><text:a xlink:type="simple" xlink:href="https://t.me/kgh_moscow/20024?single" office:name=""><text:span text:style-name="Definition"><text:span text:style-name="T1">сообщается</text:span></text:span></text:a><text:span text:style-name="T1"> в телеграм-канале Комплекса городского хозяйства Москвы. Их итоги могли оценить пользователи «Активного гражданина».</text:span></text:p>
      <text:p text:style-name="Text_20_body">В голосовании приняли участие более 121 тысячи человек. 78 процентов пользователей поставили оценку «отлично» рокарию на Ленинском проспекте. Цветник с многолетними растениями в окружении более трех десятков валунов стал новым украшением сквера, <text:a xlink:type="simple" xlink:href="https://ag.mos.ru/novelties/3196" office:name=""><text:span text:style-name="Definition">сообщается</text:span></text:a> на «Активном гражданине». Он состоит из двух частей площадью около 30 и 10 «квадратов». Среди камней высадили почти 150 растений. Кроме того, в сквере обустроили удобные дорожки и привели в порядок газон.</text:p>
      <text:p text:style-name="Text_20_body">Отмечается, что 17 процентов активных граждан оценили работы по благоустройству в категории «Хорошо» и ноль процентов – в категории «Не очень». Затруднились выразить свое мнение четыре процента пользователей.</text:p>
      <text:p text:style-name="Text_20_body">Фото: 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79973.html" office:name=""><text:span text:style-name="Definition">http://uzao.mos.ru/presscenter/news/detail/1267997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11:33:57Z</meta:creation-date>
    <dc:date>2024-12-17T11:33:57Z</dc:date>
  </office:meta>
</office:document-meta>
</file>