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шедеврами-мировой-джазовой-музыки-познакомили-школьников-из-ломоносовского-района"/>С шедеврами мировой джазовой музыки познакомили школьников из Ломоносовского района<text:bookmark-end text:name="с-шедеврами-мировой-джазовой-музыки-познакомили-школьников-из-ломоносовского-района"/></text:h>
      <text:p text:style-name="First_20_paragraph">19.11.2024</text:p>
      <text:p text:style-name="Text_20_body"><text:span text:style-name="T1">Концерт для обучающихся 7-11-х классов организовали в рамках нового проекта «Джаз в московские школы» в школе № 1514. Об этом </text:span><text:a xlink:type="simple" xlink:href="https://www.mos.ru/news/item/146622073/" office:name=""><text:span text:style-name="Definition"><text:span text:style-name="T1">сообщается</text:span></text:span></text:a><text:span text:style-name="T1"> на официальном сайте мэра Москвы со ссылкой на заммэра столицы по вопросам социального развития Анастасию Ракову.</text:span></text:p>
      <text:p text:style-name="Text_20_body">Перед школьниками выступил Большой джазовый оркестр. Музыканты сыграли классические и современные композиции, а также побеседовали с ребятами. А еще в гости к школьникам пришли артисты Московского драматического театра имени Сергея Есенина. Они представили в образах знаменитых джазовых исполнителей.</text:p>
      <text:p text:style-name="Text_20_body">Кроме того, ребята присоединились к музыкальному флешмобу и квизам об истории джаза. Можно было сделать и тематические снимки, и разучить различные танцевальные направления.</text:p>
      <text:p text:style-name="Text_20_body">Реализация столичного проекта помогает ученикам знакомиться с шедеврами музыки, а также расширять знания в сфере искусства. Такие концерты проводят в образовательных учреждениях по понедельникам после уроков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671951.html" office:name=""><text:span text:style-name="Definition">http://uzao.mos.ru/presscenter/news/detail/1267195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9T15:40:34Z</meta:creation-date>
    <dc:date>2024-11-19T15:40:34Z</dc:date>
  </office:meta>
</office:document-meta>
</file>