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астично-заброшенное-медицинское-образовательное-учреждение-обновили-в-районе-зюзино"/>Частично заброшенное медицинское образовательное учреждение обновили в районе Зюзино<text:bookmark-end text:name="частично-заброшенное-медицинское-образовательное-учреждение-обновили-в-районе-зюзино"/></text:h>
      <text:p text:style-name="First_20_paragraph">19.11.2024</text:p>
      <text:p text:style-name="Text_20_body">19.11.2024<text:line-break/><text:line-break/></text:p>
      <text:p text:style-name="Text_20_body"><text:span text:style-name="T1">Неприглядно выглядящее здание привели в прядок по адресу: ул. Цюрупы, д. 3. Его обнаружили в процессе работы по сокращению объектов, находящихся в неудовлетворительном состоянии.</text:span></text:p>
      <text:p text:style-name="Text_20_body">Как рассказал начальник Госинспекция по недвижимости Иван Бобров, медицинское образовательное учреждение в Зюзине было построено в 1973 году. На одном из его этажей отсутствовали окна, кроме того, часть здания была в заброшенном состоянии. Поэтому вместе с собственником объект было решено отремонтировать.</text:p>
      <text:p text:style-name="Text_20_body">Специалисты остеклили пустые оконные проемы. Также была выполнена отделка помещений. На сегодняшний день строение приведено в порядок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69719.html" office:name=""><text:span text:style-name="Definition">http://uzao.mos.ru/presscenter/news/detail/1266971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19:35:19Z</meta:creation-date>
    <dc:date>2024-12-24T19:35:19Z</dc:date>
  </office:meta>
</office:document-meta>
</file>