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имние-прокаты-с-трассами-откроют-в-ясеневе"/>Зимние прокаты с трассами откроют в Ясеневе<text:bookmark-end text:name="зимние-прокаты-с-трассами-откроют-в-ясеневе"/></text:h>
      <text:p text:style-name="First_20_paragraph">14.11.2024</text:p>
      <text:p text:style-name="Text_20_body"><text:span text:style-name="T1">Насыпные лыжные трассы заработают в районе Ясенево с 1 декабря. Об этом </text:span><text:a xlink:type="simple" xlink:href="https://vk.com/atlantyasenevo?w=wall-224989433_289%2Fall" office:name=""><text:span text:style-name="Definition"><text:span text:style-name="T1">сообщается</text:span></text:span></text:a><text:span text:style-name="T1"> в паблике «Моего досугового центра «Атлант» в соцсети «ВКонтакте».</text:span></text:p>
      <text:p text:style-name="Text_20_body">Маршруты расположатся по двум адресам: Новоясеневский проспект, д. 40, к.3 и ул. Вильнюсская, д. 17. Первый будет работать с 12.00 до 20.00, второй – с 12.00 до 16.00. Трассы можно будет посещать ежедневно.</text:p>
      <text:p text:style-name="Text_20_body">Катки с прокатом оборудования заработают на ул. Голубинской, д. 9 (с понедельника по пятницу с 15.00 до 20.00; в выходные - с 12.00 до 20.00) и на Новоясеневском проспекте, д. 40, к. 3 (ежедневно с 12.00 до 20.00). На их территории можно будет воспользоваться коньками, клюшками и шайбами.</text:p>
      <text:p text:style-name="Text_20_body">Фото: Игорь Харитонов</text:p>
      <text:p text:style-name="Text_20_body"><text:line-break/></text:p>
      <text:p text:style-name="Text_20_body">Адрес страницы: <text:a xlink:type="simple" xlink:href="http://uzao.mos.ru/presscenter/news/detail/12661629.html" office:name=""><text:span text:style-name="Definition">http://uzao.mos.ru/presscenter/news/detail/1266162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0T04:35:17Z</meta:creation-date>
    <dc:date>2024-11-20T04:35:17Z</dc:date>
  </office:meta>
</office:document-meta>
</file>