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ые-онлайн-занятия-организует-воронцовский-парк"/>Спортивные онлайн-занятия организует Воронцовский парк<text:bookmark-end text:name="спортивные-онлайн-занятия-организует-воронцовский-парк"/></text:h>
      <text:p text:style-name="First_20_paragraph">06.11.2024</text:p>
      <text:p text:style-name="Text_20_body">06.11.2024<text:line-break/><text:line-break/></text:p>
      <text:p text:style-name="Text_20_body"><text:span text:style-name="T1">К онлайн-тренировкам могу присоединиться все желающие на платформе Microsoft Teams.Для этого необходимо записаться по телефону: +7 (495) 936-00-92.</text:span></text:p>
      <text:p text:style-name="Text_20_body">По понедельникам с 19.30 до 20.30 проводятся тренировки по дыхательной гимнастике, <text:a xlink:type="simple" xlink:href="https://vk.com/usadba.vorontsovo?w=wall-73180465_11566" office:name=""><text:span text:style-name="Definition">сообщается</text:span></text:a> в паблике Воронцовского парка в соцсети «ВКонтакте». Система упражнений позволит укрепить здоровье и предупредить заболевания респираторной, сердечно-сосудистой и нервной систем.</text:p>
      <text:p text:style-name="Text_20_body">По средам с 15.00 до 16.00 и пятницам с 14.30 до 15.30 организуют занятия направления «Здоровая спина». Они помогут избавиться от болей в спине и укрепить мышечный корсет.</text:p>
      <text:p text:style-name="Text_20_body">Заниматься стретчингом онлайн можно по средам с 16.00 до 17.00 и пятницам с 1530 до 16.30. Онлайн-тренировки «Цигун» проводятся по воскресеньям с 10.00 до 11.00. Система, направленная на сохранение здоровья, включает гимнастику, дыхательные упражнения и медитативные практики.</text:p>
      <text:p text:style-name="Text_20_body">Фото: vk.com/usadba.vorontsovo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46873.html" office:name=""><text:span text:style-name="Definition">http://uzao.mos.ru/presscenter/news/detail/1264687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0T20:19:10Z</meta:creation-date>
    <dc:date>2025-05-10T20:19:10Z</dc:date>
  </office:meta>
</office:document-meta>
</file>