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отделении-ломоносовское-мок-юго-запад-организовали-встречу-в-рамках-акции-дни-карьеры"/>В отделении «Ломоносовское» МОК «Юго-Запад» организовали встречу в рамках акции «Дни карьеры»<text:bookmark-end text:name="в-отделении-ломоносовское-мок-юго-запад-организовали-встречу-в-рамках-акции-дни-карьеры"/></text:h>
      <text:p text:style-name="First_20_paragraph">02.11.2024</text:p>
      <text:p text:style-name="Text_20_body">02.11.2024<text:line-break/><text:line-break/></text:p>
      <text:p text:style-name="Text_20_body"><text:line-break/></text:p>
      <text:p text:style-name="Text_20_body">В отделении «Ломоносовское» МОК «Юго-Запад» прошла встреча с потенциальным работодателем в рамках акции «Дни карьеры». Об этом комплекс рассказывает на своем <text:a xlink:type="simple" xlink:href="https://spo39.mskobr.ru/edu-news/18874" office:name=""><text:span text:style-name="Definition">сайте</text:span></text:a>.</text:p>
      <text:p text:style-name="Text_20_body">Студенты специальности «Поварское и кондитерское дело» пообщались с представителем компании «Ашан Ритейл Россия». Они познакомились со спецификой работы, узнали о ценностях компании, требованиях к будущим сотрудникам.</text:p>
      <text:p text:style-name="Text_20_body">Также ребятам стало известно о том, как проходит процесс отбора кандидатов, о том, как важно проходить практику для получения опыта работы и повышения шансов на трудоустройство.</text:p>
      <text:p text:style-name="Text_20_body">Подобные встречи проводятся в МОК регулярно. Их организуют в формате открытого микрофона, благодаря чему и гости, и студенты могут познакомиться друг с другом и ответить на различные вопросы.</text:p>
      <text:p text:style-name="Text_20_body">Ранее <text:a xlink:type="simple" xlink:href="https://lomonosovskiymedia.ru/news/v-otdelenii-lomonosovskoe-mok-yugo-zapad-proidet-den-otkrytyx-dverei-24-oktyabrya" office:name=""><text:span text:style-name="Definition">сообщалось</text:span></text:a> о проведении в районном отделении Дня открытых дверей для школьников 8–11 классов.</text:p>
      <text:p text:style-name="Text_20_body">Фото: МОК «Юго-Запад»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43581.html" office:name=""><text:span text:style-name="Definition">http://uzao.mos.ru/presscenter/news/detail/1264358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30T20:03:01Z</meta:creation-date>
    <dc:date>2024-12-30T20:03:01Z</dc:date>
  </office:meta>
</office:document-meta>
</file>