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московской-академии-велоспорта-взяли-призовые-места-на-кубке-золотые-колёса-подмосковья"/>Воспитанники «Московской академии велоспорта» взяли призовые места на кубке «Золотые колёса Подмосковья»<text:bookmark-end text:name="воспитанники-московской-академии-велоспорта-взяли-призовые-места-на-кубке-золотые-колёса-подмосковья"/></text:h>
      <text:p text:style-name="First_20_paragraph">29.10.2024</text:p>
      <text:p text:style-name="Text_20_body"><text:line-break/></text:p>
      <text:p text:style-name="Text_20_body">Воспитанники ГБУ «Московская академия велосипедного спорта» приняли участие в шестом этапе кубка «Золотые колеса Подмосковья - 2024» по маунтинбайку. Об этом сообщается в <text:a xlink:type="simple" xlink:href="https://t.me/moscowcyclingacademy/9229" office:name=""><text:span text:style-name="Definition">соцсетях</text:span></text:a> учреждения.</text:p>
      <text:p text:style-name="Text_20_body">Мероприятие прошло в городе Ступино. В соревнованиях приняли участие более 260 спортсменов. Ребят ждала непростая трасса, которая включала в себя и горки, и спуски, и даже подземные тоннели. В результате напряженных состязаний воспитанники академии завоевали две золотые, две серебряные и три бронзовые медали.</text:p>
      <text:p text:style-name="Text_20_body">Как рассказали в спортшколе, уже 3 ноября в Одинцово состоится заключительный этап кубка «Золотые колеса Подмосковья - 2024»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uzao.mos.ru/presscenter/news/detail/12635386.html" office:name=""><text:span text:style-name="Definition">http://uzao.mos.ru/presscenter/news/detail/1263538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0T21:46:22Z</meta:creation-date>
    <dc:date>2024-11-10T21:46:22Z</dc:date>
  </office:meta>
</office:document-meta>
</file>