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дворце-севастополец-прошел-турнир-по-тактическому-лазертагу"/>Во дворце «Севастополец» прошел турнир по тактическому лазертагу<text:bookmark-end text:name="во-дворце-севастополец-прошел-турнир-по-тактическому-лазертагу"/></text:h>
      <text:p text:style-name="First_20_paragraph">28.10.2024</text:p>
      <text:p text:style-name="Text_20_body"><text:line-break/></text:p>
      <text:p text:style-name="Text_20_body">В Академическом районе во дворце «Севастополец» прошел турнир по тактическому лазертагу. Об этом сообщается на <text:a xlink:type="simple" xlink:href="https://dpish.mskobr.ru/edu-news/9034" office:name=""><text:span text:style-name="Definition">сайте</text:span></text:a> учреждения.</text:p>
      <text:p text:style-name="Text_20_body">Мероприятие было приурочено к Международному дню отца и отличалось от привычного формата. Участниками стали дети и их папы. Отмечается, что в каждом раунде вводились дополнительные задания, за выполнение которых начислялись бонусные баллы, что осложняло борьбу за «точки».</text:p>
      <text:p text:style-name="Text_20_body">По итогам напряженной борьбы места распределились следующим образом: 3 место заняла семья Балакиревых, 2 место — семья Толстовых, а 1 место — семья Сергеевых.</text:p>
      <text:p text:style-name="Text_20_body">Все участники получили призы, а победители увезли с собой заслуженные кубки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uzao.mos.ru/presscenter/news/detail/12632975.html" office:name=""><text:span text:style-name="Definition">http://uzao.mos.ru/presscenter/news/detail/1263297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9T05:56:38Z</meta:creation-date>
    <dc:date>2024-11-09T05:56:38Z</dc:date>
  </office:meta>
</office:document-meta>
</file>