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бок-по-чир-спорту-провели-в-губкинском-университете"/>Кубок по чир спорту провели в Губкинском университете<text:bookmark-end text:name="кубок-по-чир-спорту-провели-в-губкинском-университете"/></text:h>
      <text:p text:style-name="First_20_paragraph">25.10.2024</text:p>
      <text:p text:style-name="Text_20_body">25.10.2024<text:line-break/><text:line-break/></text:p>
      <text:p text:style-name="Text_20_body"><text:line-break/></text:p>
      <text:p text:style-name="Text_20_body">В Российском государственном университете нефти и газа имени И.М. Губкина состоялся первый кубок университета по чир спорту.</text:p>
      <text:p text:style-name="Text_20_body">Как сообщается на сайте вуза, в чемпионате участвовали 90 спортсменов из МГУ имени М.В. Ломоносова, МФТИ и Губкинского университета. Программа соревнований включала выступления в дисциплинах «двойки» и «станты», в которых команды выполняли сложные элементы из четырёх-пяти человек.</text:p>
      <text:p text:style-name="Text_20_body">По итогам состязаний 19 первокурсников Губкинского университета стали призёрами и победителями, выполнив также нормативы на третий спортивный разряд.</text:p>
      <text:p text:style-name="Text_20_body">Фото: Губкинский университет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30557.html" office:name=""><text:span text:style-name="Definition">http://uzao.mos.ru/presscenter/news/detail/1263055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0T02:31:26Z</meta:creation-date>
    <dc:date>2024-12-10T02:31:26Z</dc:date>
  </office:meta>
</office:document-meta>
</file>