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теннисисты-сп-ясенево-центра-атлант-заняли-призовые-места-в-городском-соревновании"/>Юные теннисисты СП «Ясенево» центра «Атлант» заняли призовые места в городском соревновании<text:bookmark-end text:name="юные-теннисисты-сп-ясенево-центра-атлант-заняли-призовые-места-в-городском-соревновании"/></text:h>
      <text:p text:style-name="First_20_paragraph">24.10.2024</text:p>
      <text:p text:style-name="Text_20_body">24.10.2024<text:line-break/><text:line-break/></text:p>
      <text:h text:style-name="Heading_20_1" text:outline-level="1"><text:bookmark-start text:name="section"/><text:line-break/><text:bookmark-end text:name="section"/></text:h>
      <text:p text:style-name="First_20_paragraph">Юные теннисисты СП «Ясенево» центра «Атлант» Виктория Дорожкина и Василий Таджимов заняли призовые места в третьем туре III дивизиона Детской Spin-лиги.</text:p>
      <text:p text:style-name="Text_20_body">Соревнование по настольному теннису проводилось в столичном центре «Крылья советов». В результате упорной и увлекательной борьбы Виктория стала победительницей, а Василий — серебряным призером. В подготовке ребят участвовал тренер Сергей Сапрыкин.</text:p>
      <text:p text:style-name="Text_20_body">Несколько снимков с награждения ребят можно увидеть на <text:a xlink:type="simple" xlink:href="https://vk.com/atlantyasenevo?w=wall-224989433_263%2Fall" office:name=""><text:span text:style-name="Definition">странице</text:span></text:a> учреждения в соцсети «ВКонтакте».</text:p>
      <text:p text:style-name="Text_20_body">Ранее <text:a xlink:type="simple" xlink:href="https://yasenevomedia.ru/news/v-atlante-rasskazali-o-rezultatax-turnira-po-nastolnomu-tennisu-v-ramkax-spartakiady-cempiony-nasego-dvora" office:name=""><text:span text:style-name="Definition">были опубликованы результаты</text:span></text:a> отборочного турнира по настольному теннису в рамках спартакиады «Чемпионы нашего двора», на котором Виктория Дорожкина также стала лучшей в своей возрастной категор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28437.html" office:name=""><text:span text:style-name="Definition">http://uzao.mos.ru/presscenter/news/detail/1262843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7T19:12:35Z</meta:creation-date>
    <dc:date>2024-11-17T19:12:35Z</dc:date>
  </office:meta>
</office:document-meta>
</file>