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ставители-обручевского-района-стали-призерами-соревнований-по-спортивному-ориентированию"/>Представители Обручевского района стали призерами соревнований по спортивному ориентированию<text:bookmark-end text:name="представители-обручевского-района-стали-призерами-соревнований-по-спортивному-ориентированию"/></text:h>
      <text:p text:style-name="First_20_paragraph">23.10.2024</text:p>
      <text:p text:style-name="Text_20_body">23.10.2024<text:line-break/><text:line-break/></text:p>
      <text:p text:style-name="Text_20_body"><text:line-break/></text:p>
      <text:p text:style-name="Text_20_body">Клуб спортивного ориентирования «Тропа» СП «Обручевский» центра досуга «Атлант» организовал 27-е соревнования «One man relay». Они состоялись в минувшие выходные, сообщает учреждение во «ВКонтакте».</text:p>
      <text:p text:style-name="Text_20_body">В рамках соревнований также состоялись первенство и чемпионат столицы по спортивному ориентированию. К нему присоединились все ведущие спортклубы Москвы и Подмосковья.</text:p>
      <text:p text:style-name="Text_20_body">По итогам мероприятия участники клуба «Тропа» стали победителями и призерами в категориях МЖ 18 и МЖ 12.</text:p>
      <text:p text:style-name="Text_20_body">Фото- и видеоотчет о событии можно посмотреть по <text:a xlink:type="simple" xlink:href="https://vk.com/wall-94967683_2596" office:name=""><text:span text:style-name="Definition">ссылке</text:span></text:a>.</text:p>
      <text:p text:style-name="Text_20_body">Фото: СП «Обручевский» центра досуга «Атлант»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626159.html" office:name=""><text:span text:style-name="Definition">http://uzao.mos.ru/presscenter/news/detail/1262615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30T08:40:04Z</meta:creation-date>
    <dc:date>2024-11-30T08:40:04Z</dc:date>
  </office:meta>
</office:document-meta>
</file>