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нщики-московской-академии-велоспорта-завоевали-золото-и-серебро-на-кубке-золотые-колеса-подмосковья"/>Гонщики «Московской академии велоспорта» завоевали «золото» и «серебро» на кубке «Золотые колеса Подмосковья»<text:bookmark-end text:name="гонщики-московской-академии-велоспорта-завоевали-золото-и-серебро-на-кубке-золотые-колеса-подмосковья"/></text:h>
      <text:p text:style-name="First_20_paragraph">22.10.2024</text:p>
      <text:p text:style-name="Text_20_body">22.10.2024<text:line-break/><text:line-break/></text:p>
      <text:p text:style-name="Text_20_body"><text:line-break/></text:p>
      <text:p text:style-name="Text_20_body">Воспитанники ГБУ «Московская академия велосипедного спорта» приняли участие в пятом этапе кубка «Золотые колёса Подмосковья-2024» по маунтинбайку. Об этом сообщается в <text:a xlink:type="simple" xlink:href="https://t.me/moscowcyclingacademy/9178" office:name=""><text:span text:style-name="Definition">соцсетях</text:span></text:a> учреждения.</text:p>
      <text:p text:style-name="Text_20_body">Турнир прошел в городе Одинцово. Спортсмены гоняли по сложной трассе с затяжными подъемами.</text:p>
      <text:p text:style-name="Text_20_body">«Если год назад одинцовский этап был мокрым и грязным, климатически суровым, то на этот раз осень была весьма благосклонна к спортсменам», — рассказали в спортшколе.</text:p>
      <text:p text:style-name="Text_20_body">В результате напряженных состязаний воспитанники академии завоевали две золотые и три серебряные медали.</text:p>
      <text:p text:style-name="Text_20_body">Фото: «Московская академия велосипедного спорта»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23934.html" office:name=""><text:span text:style-name="Definition">http://uzao.mos.ru/presscenter/news/detail/1262393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2T10:43:35Z</meta:creation-date>
    <dc:date>2025-04-12T10:43:35Z</dc:date>
  </office:meta>
</office:document-meta>
</file>