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180-стартует-курс-робототехника-на-базе-конструктора-lego-wedo-2.0"/>В библиотеке №180 стартует курс «Робототехника на базе конструктора LEGO WEDO 2.0»<text:bookmark-end text:name="в-библиотеке-180-стартует-курс-робототехника-на-базе-конструктора-lego-wedo-2.0"/></text:h>
      <text:p text:style-name="First_20_paragraph">21.10.2024</text:p>
      <text:p text:style-name="Text_20_body">21.10.2024<text:line-break/><text:line-break/></text:p>
      <text:p text:style-name="Text_20_body"><text:line-break/></text:p>
      <text:p text:style-name="Text_20_body">Курс «Робототехника на базе конструктора LEGO WEDO 2.0» стартует в библиотеке №180 и проходит каждую неделю по вторникам в 18:00. Информация об этом опубликована на странице учреждения во «ВКонтакте».</text:p>
      <text:p text:style-name="Text_20_body">Программа рассчитана на детей в возрасте от 5 до 10 лет и длится 80 минут. Участники занятий познакомятся с основами работы с контроллерами, моторами и другими элементами робототехники. Кроме того, ребята будут обучаться построению алгоритмов и управлению скоростью различных механизмов, используя среды программирования WEDO и Scratch.</text:p>
      <text:p text:style-name="Text_20_body">Курс помогает развивать важные навыки, такие как логическое мышление, креативность и способность к решению задач. Каждый ребёнок получит персональный набор оборудования для выполнения практических заданий.</text:p>
      <text:p text:style-name="Text_20_body">Для записи необходимо позвонить по телефону 8 985 776-84-35. Занятия проходят по адресу: ул. Профсоюзная, д. 92.</text:p>
      <text:p text:style-name="Text_20_body">Фото: commons.wikimedia.org/Klaus-Dieter Keller</text:p>
      <text:p text:style-name="Text_20_body"><text:line-break/></text:p>
      <text:p text:style-name="Text_20_body"><text:line-break/></text:p>
      <text:p text:style-name="Text_20_body">Адрес страницы: <text:a xlink:type="simple" xlink:href="http://uzao.mos.ru/presscenter/news/detail/12621757.html" office:name=""><text:span text:style-name="Definition">http://uzao.mos.ru/presscenter/news/detail/12621757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24T18:10:53Z</meta:creation-date>
    <dc:date>2025-01-24T18:10:53Z</dc:date>
  </office:meta>
</office:document-meta>
</file>