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им-бассейном-на-площадках-московских-сезонов-признан-расположенный-в-теплом-стане"/>Лучшим бассейном на площадках «Московских сезонов» признан расположенный в Теплом Стане<text:bookmark-end text:name="лучшим-бассейном-на-площадках-московских-сезонов-признан-расположенный-в-теплом-стане"/></text:h>
      <text:p text:style-name="First_20_paragraph">16.10.2024</text:p>
      <text:p text:style-name="Text_20_body">16.10.2024<text:line-break/><text:line-break/></text:p>
      <text:p text:style-name="Text_20_body"><text:span text:style-name="T1">Итоги голосования, в котором жители столицы определили лучшие городские бассейны под открытым небом, подвели на «Активном гражданине».</text:span></text:p>
      <text:p text:style-name="Text_20_body">Отмечается, что бассейн в районе Теплый Стан признан лучшим на площадках «Московских сезонов». Свои голоса за него отдали 49 743 человека (11 процентов).</text:p>
      <text:p text:style-name="Text_20_body">В летний период отдыхающие могли воспользоваться здесь шезлонгами и зонтиками, раздевалками, душевыми и санузлом. Уборка проводилась после каждого сеанса плавания. Площадка была оборудована медицинским постом и спасательной вышкой.</text:p>
      <text:p text:style-name="Text_20_body">Всего в голосовании поучаствовали 250 тысяч человек, <text:a xlink:type="simple" xlink:href="https://www.mos.ru/news/item/145278073/" office:name=""><text:span text:style-name="Definition">уточняется</text:span></text:a> на официальном сайте мэра Москвы.</text:p>
      <text:p text:style-name="Text_20_body">Фото: Кирилл Искольдский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14786.html" office:name=""><text:span text:style-name="Definition">http://uzao.mos.ru/presscenter/news/detail/1261478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09:25:00Z</meta:creation-date>
    <dc:date>2024-12-12T09:25:00Z</dc:date>
  </office:meta>
</office:document-meta>
</file>