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ронцовский-парк-участвует-в-проекте-московская-ходьба"/>Воронцовский парк участвует в проекте «Московская ходьба»<text:bookmark-end text:name="воронцовский-парк-участвует-в-проекте-московская-ходьба"/></text:h>
      <text:p text:style-name="First_20_paragraph">07.10.2024</text:p>
      <text:p text:style-name="Text_20_body">07.10.2024<text:line-break/><text:line-break/></text:p>
      <text:p text:style-name="Text_20_body"><text:span text:style-name="T1">В рамках проекта «Московская ходьба» для горожан составили список уникальных маршрутов в парках столицы. Об этом </text:span><text:a xlink:type="simple" xlink:href="https://www.mos.ru/news/item/144756073/" office:name=""><text:span text:style-name="Definition"><text:span text:style-name="T1">сообщается</text:span></text:span></text:a><text:span text:style-name="T1"> на официальном сайте мэра Москвы.</text:span></text:p>
      <text:p text:style-name="Text_20_body">В ЮЗАО в проекте участвует усадьба Воронцово. Там обустроен маршрут длиной 1,8 километра. Его можно пройти за один час. Путь включает ряд точек, посетить которые можно, слушая аудиогид.</text:p>
      <text:p text:style-name="Text_20_body">Прогулка начинается у парадного въезда, который выходит на ул. Архитектора Власова. Это участок исторической Калужской дороги, известной еще с конца ХIV века. Затем она продолжается у храма Живоначальной Троицы, чье создание было связано с рождением в Воронцове в 1806 году внука княгини Александры Волконской. Далее можно прогуляться возле оранжереи, где сейчас проводится реставрация, и северного павильона. Следующие точки – пруды, Китайский сад, а также ул. Академика Пилюгина и Архитектора Власова.</text:p>
      <text:p text:style-name="Text_20_body">На маршруте можно отсканировать QR-коды и узнать интересные факты о встречающихся на пути природных и культурных достопримечательностях. Все этапы маршрута собраны по <text:a xlink:type="simple" xlink:href="https://walking.moscow.sport/voroncovo/" office:name=""><text:span text:style-name="Definition">ссылке</text:span></text:a>.</text:p>
      <text:p text:style-name="Text_20_body">Цель проекта «Московская ходьба» — привлечь жителей столицы к здоровому образу жизни и показать, что заниматься ходьбой возможно в любое время года. Для занятий понадобятся палки для ходьбы и спортивная одежда. Всероссийский день ходьбы отмечается в первые выходные октября.</text:p>
      <text:p text:style-name="Text_20_body">Фото: Олег Серебрянский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599577.html" office:name=""><text:span text:style-name="Definition">http://uzao.mos.ru/presscenter/news/detail/1259957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4T19:05:36Z</meta:creation-date>
    <dc:date>2025-07-24T19:05:36Z</dc:date>
  </office:meta>
</office:document-meta>
</file>