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можно-выбрать-определить-лучшие-площадки-фестиваля-лето-в-москве.-все-на-улицу-в-юзао"/>На «Активном гражданине» можно выбрать определить лучшие площадки фестиваля «Лето в Москве. Все на улицу!» в ЮЗАО<text:bookmark-end text:name="на-активном-гражданине-можно-выбрать-определить-лучшие-площадки-фестиваля-лето-в-москве.-все-на-улицу-в-юзао"/></text:h>
      <text:p text:style-name="First_20_paragraph">01.10.2024</text:p>
      <text:p text:style-name="Text_20_body">01.10.2024<text:line-break/><text:line-break/></text:p>
      <text:p text:style-name="Text_20_body"><text:span text:style-name="T1">В проекте «Активный гражданин» стартовало голосование, посвященное лучшим площадкам масштабного городского фестиваля «Лето в Москве. Все на улицу!», проходившего с 1 июня по 8 сентября. Поучаствовать в нем можно по </text:span><text:a xlink:type="simple" xlink:href="https://ag.mos.ru/polls/16301" office:name=""><text:span text:style-name="Definition"><text:span text:style-name="T1">ссылке</text:span></text:span></text:a><text:span text:style-name="T1">.</text:span></text:p>
      <text:p text:style-name="Text_20_body">Программу фестиваля составляли кинопоказы, спортивные и театральные мероприятия, а также выставки, лекции, экскурсии и многое другое. Москвичи могли оценить каждое мероприятие или площадку с помощью размещенных на стендах QR-кодов. Площадки, которые набрали самые высокие оценки горожан, вынесли на голосование.</text:p>
      <text:p text:style-name="Text_20_body">Ряд из них расположен в ЮЗАО. Локации, участвующие в опросе, можно было посетить по адресам: ул. Новаторов, д. 34, корп. 6; Профсоюзная ул., вл. 41; Новоясеневский проспект, д. 26; ул. Теплый Стан, вл. 1б; бульвар Дмитрия Донского, вл. 11. Также активные граждане могут выбрать мероприятия, которые хотелось бы увидеть на площадках фестиваля в следующем году. А еще можно ответить на вопрос, хотелось бы стать организатором мероприятия или нет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591315.html" office:name=""><text:span text:style-name="Definition">http://uzao.mos.ru/presscenter/news/detail/1259131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2:28Z</meta:creation-date>
    <dc:date>2025-02-16T00:12:28Z</dc:date>
  </office:meta>
</office:document-meta>
</file>