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дером-голосования-на-активном-гражданине-стал-бассейн-под-открытым-небом-в-теплом-стане"/>Лидером голосования на «Активном гражданине» стал бассейн под открытым небом в Теплом Стане<text:bookmark-end text:name="лидером-голосования-на-активном-гражданине-стал-бассейн-под-открытым-небом-в-теплом-стане"/></text:h>
      <text:p text:style-name="First_20_paragraph">26.09.2024</text:p>
      <text:p text:style-name="Text_20_body"><text:span text:style-name="T1">Активных граждан попросили дать ответы на три вопроса: рассказать, посещают ли они городские площадки с бассейнами, а также определить лучшие летние локации в парках и на фестивальных площадках «Московские сезоны». О промежуточных итогах опроса </text:span><text:a xlink:type="simple" xlink:href="https://www.mos.ru/news/item/144445073/" office:name=""><text:span text:style-name="Definition"><text:span text:style-name="T1">рассказал</text:span></text:span></text:a><text:span text:style-name="T1"> портал mos.ru.</text:span></text:p>
      <text:p text:style-name="Text_20_body">В ЮЗАО среди фестивальных площадок лидировала зона, расположенная в Теплом Стане. Здесь есть <text:a xlink:type="simple" xlink:href="https://uzao.aif.ru/news/bassein-pod-otkrytym-nebom-v-teplom-stane-ucastvuet-v-golosovanii-na-aktivnom-grazdanine" office:name=""><text:span text:style-name="Definition">бассейн</text:span></text:a> под открытым небом, который стал одним из фаворитов отдыхающих.</text:p>
      <text:p text:style-name="Text_20_body">Напомним, в летний период в столице было открыто свыше двух десятков бассейнов с лежаками и кафе. Кроме того, посетители могли воспользоваться раздевалками, душевыми и шкафчиками.</text:p>
      <text:p text:style-name="Text_20_body">Уборку бассейна проводили после каждого сеанса. Спасательная вышка и медицинский пост дежурили без перерывов.</text:p>
      <text:p text:style-name="Text_20_body">Фото: Кирилл Искольдский</text:p>
      <text:p text:style-name="Text_20_body"><text:line-break/></text:p>
      <text:p text:style-name="Text_20_body">Адрес страницы: <text:a xlink:type="simple" xlink:href="http://uzao.mos.ru/presscenter/news/detail/12585753.html" office:name=""><text:span text:style-name="Definition">http://uzao.mos.ru/presscenter/news/detail/1258575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1T11:56:53Z</meta:creation-date>
    <dc:date>2024-11-11T11:56:53Z</dc:date>
  </office:meta>
</office:document-meta>
</file>