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о-конца-сентября-в-юзао-продлятся-занятия-в-самокат-школах"/>До конца сентября в ЮЗАО продлятся занятия в самокат-школах<text:bookmark-end text:name="до-конца-сентября-в-юзао-продлятся-занятия-в-самокат-школах"/></text:h>
      <text:p text:style-name="First_20_paragraph">12.09.2024</text:p>
      <text:p text:style-name="Text_20_body"><text:span text:style-name="T1">Весь сентябрь столичные самокат-школы будут работать с понедельника по субботу, </text:span><text:a xlink:type="simple" xlink:href="https://www.mos.ru/news/item/143911073/" office:name=""><text:span text:style-name="Definition"><text:span text:style-name="T1">сообщается</text:span></text:span></text:a><text:span text:style-name="T1"> на официальном сайте мэра Москвы. Площадки открыты с 16.30 до 18.30 для посетителей от шести лет.</text:span></text:p>
      <text:p text:style-name="Text_20_body">В ЮЗАО самокат-школы действуют в локациях скейт-парков по адресам: Профсоюзная ул., вл. 41 и ул. Адмирала Руднева, вл. 8. Здесь, на площадках «Московских сезонов», горожане могут бесплатно освоить азы катания, а также научиться выполнять сложные элементы.</text:p>
      <text:p text:style-name="Text_20_body">В самокат-школах работают профессиональные спортсмены и опытные тренеры. Они занимаются с участниками любого уровня подготовки. В случае дождя скейт-парки закрывается для посетителей, пока зона катания не просохнет.</text:p>
      <text:p text:style-name="Text_20_body">Зарегистрироваться для участия в тренировках можно по <text:a xlink:type="simple" xlink:href="https://moscowseasons.com/event/skejt-parki-samokat-skola-i-rollerdrom-adresa-registracia-i-pravila-posesenia-sezona-2024/" office:name=""><text:span text:style-name="Definition">ссылке</text:span></text:a>.</text:p>
      <text:p text:style-name="Text_20_body">Фото: Александр Вдовенко</text:p>
      <text:p text:style-name="Text_20_body"><text:line-break/></text:p>
      <text:p text:style-name="Text_20_body">Адрес страницы: <text:a xlink:type="simple" xlink:href="http://uzao.mos.ru/presscenter/news/detail/12563428.html" office:name=""><text:span text:style-name="Definition">http://uzao.mos.ru/presscenter/news/detail/12563428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12T13:01:07Z</meta:creation-date>
    <dc:date>2024-09-12T13:01:07Z</dc:date>
  </office:meta>
</office:document-meta>
</file>