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активного-гражданина-за-лучшие-площадки-форума-фестиваля-москва-2030-участвует-воронцовский-парк"/>В голосовании «Активного гражданина» за лучшие площадки форума-фестиваля «Москва 2030» участвует Воронцовский парк<text:bookmark-end text:name="в-голосовании-активного-гражданина-за-лучшие-площадки-форума-фестиваля-москва-2030-участвует-воронцовский-парк"/></text:h>
      <text:p text:style-name="First_20_paragraph">02.09.2024</text:p>
      <text:p text:style-name="Text_20_body">02.09.2024<text:line-break/><text:line-break/></text:p>
      <text:p text:style-name="Text_20_body"><text:span text:style-name="T1">Поучаствовать в новом опросе пользователи могут по </text:span><text:a xlink:type="simple" xlink:href="https://ag.mos.ru/polls/16259" office:name=""><text:span text:style-name="Definition"><text:span text:style-name="T1">ссылке</text:span></text:span></text:a><text:span text:style-name="T1">. Оно посвящено лучшим площадкам и мероприятиям масштабного форума-фестиваля «Территория будущего. Москва 2030», на котором горожане знакомятся с современными достижениями, футуристическими проектами, передовыми технологиями и столичными программами.</text:span></text:p>
      <text:p text:style-name="Text_20_body">Участникам предлагают ответить на ряд вопросов: посещали ли они площадки форума-фестиваля; в какие дни недели был совершен визит; удалось ли при этом узнать о планах развития города и другие. В вопросе №9 («Какие площадки электронных проектов Москвы вы посетили?») фигурирует расположенная в ЮЗАО усадьба Воронцово. С 1 августа здесь заработала одна из таких площадок, на которых проводятся мероприятия, посвященные 10-летию проекта «Активный гражданин» и платформы «Город идей».</text:p>
      <text:p text:style-name="Text_20_body">Как <text:a xlink:type="simple" xlink:href="https://www.mos.ru/news/item/143373073/" office:name=""><text:span text:style-name="Definition">отмечается</text:span></text:a> на официальном сайте мэра Москвы, на площадках городских электронных проектов организуют творческие и познавательные мастер-классы для детей, лекции для старшего поколения, а также спортивные тренировки для всей семьи. Кроме того, участники мастер-классов получают сувениры в рамках программы лояльности «Миллион призов». Афиша мероприятий доступна на специальной странице проекта «<text:a xlink:type="simple" xlink:href="https://ag.mos.ru/promo/10let" office:name=""><text:span text:style-name="Definition">Активный гражданин</text:span></text:a>».</text:p>
      <text:p text:style-name="Text_20_body">Фото: Кирилл Искольд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545392.html" office:name=""><text:span text:style-name="Definition">http://uzao.mos.ru/presscenter/news/detail/1254539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12:32Z</meta:creation-date>
    <dc:date>2025-02-16T00:12:32Z</dc:date>
  </office:meta>
</office:document-meta>
</file>