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активном-гражданине-участвует-бассейн-под-открытым-небом-в-теплом-стане"/>В голосовании на «Активном гражданине» участвует бассейн под открытым небом в Теплом Стане<text:bookmark-end text:name="в-голосовании-на-активном-гражданине-участвует-бассейн-под-открытым-небом-в-теплом-стане"/></text:h>
      <text:p text:style-name="First_20_paragraph">28.08.2024</text:p>
      <text:p text:style-name="Text_20_body"><text:span text:style-name="T1">В проекте «Активный гражданин» </text:span><text:a xlink:type="simple" xlink:href="https://ag.mos.ru/polls/16252/details?question=52257&amp;tab=0" office:name=""><text:span text:style-name="Definition"><text:span text:style-name="T1">стартовало</text:span></text:span></text:a><text:span text:style-name="T1"> голосование , посвященное летним городским бассейнам. В столице купаться и загорать можно более чем на двух десятках специально оборудованных площадок.</text:span></text:p>
      <text:p text:style-name="Text_20_body">Места отдыха под открытым небом расположены в парках и зонах поведения фестивалей цикла «Московские сезоны». Активным гражданам предлагают рассказать, часто ли они посещают бассейны и какие из них нравятся больше всего.</text:p>
      <text:p text:style-name="Text_20_body">Один из них расположен в ЮЗАО – в районе Теплый Стан. Зона летнего отдыха находится на фестивальной площадке по адресу: ул. Теплый Стан, вл. 1б.</text:p>
      <text:p text:style-name="Text_20_body">Здесь можно воспользоваться взрослым и детским бассейнами, зонтиками и шезлонгами. Также имеется спасательная вышка. Площадку одновременно могут посещать до 108 человек.</text:p>
      <text:p text:style-name="Text_20_body">Приобрести билет в бассейн можно в порядке живой очереди. Кроме того, его можно забронировать на портале <text:a xlink:type="simple" xlink:href="https://www.mos.ru/city/projects/swim/" office:name=""><text:span text:style-name="Definition">mos.ru</text:span></text:a>.</text:p>
      <text:p text:style-name="Text_20_body">Фото: Кирилл Искольдский</text:p>
      <text:p text:style-name="Text_20_body"><text:line-break/></text:p>
      <text:p text:style-name="Text_20_body">Адрес страницы: <text:a xlink:type="simple" xlink:href="http://uzao.mos.ru/presscenter/news/detail/12540212.html" office:name=""><text:span text:style-name="Definition">http://uzao.mos.ru/presscenter/news/detail/1254021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8T12:27:37Z</meta:creation-date>
    <dc:date>2024-08-28T12:27:37Z</dc:date>
  </office:meta>
</office:document-meta>
</file>