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на-активном-гражданине-участвуют-собачьи-площадки-нового-типа-в-юзао"/>В голосовании на «Активном гражданине» участвуют собачьи площадки нового типа в ЮЗАО<text:bookmark-end text:name="в-голосовании-на-активном-гражданине-участвуют-собачьи-площадки-нового-типа-в-юзао"/></text:h>
      <text:p text:style-name="First_20_paragraph">07.08.2024</text:p>
      <text:p text:style-name="Text_20_body">07.08.2024<text:line-break/><text:line-break/></text:p>
      <text:p text:style-name="Text_20_body"><text:span text:style-name="T1">В «Активном гражданине» </text:span><text:a xlink:type="simple" xlink:href="https://ag.mos.ru/polls/16166" office:name=""><text:span text:style-name="Definition"><text:span text:style-name="T1">стартовало</text:span></text:span></text:a><text:span text:style-name="T1"> новое голосование, посвященное площадкам для прогулок с собаками, которые открыли в прошлом году в рамках проекта «Питомцы в Москве» и по программе «Мой район».</text:span></text:p>
      <text:p text:style-name="Text_20_body">Владельцы питомцев могут выбрать округ, новые площадки которого хотелось бы оценить. В ЮЗАО их две. Одна расположена в районе Коньково по адресу: ул. Введенского, д. 16. Там полностью обновили старую площадку. На ее территории заменили покрытие, установили современное оборудование для дрессировки собак, а также обустроили зону отдыха.</text:p>
      <text:p text:style-name="Text_20_body">Еще одна площадка для выгула нового типа находится в Котловке по адресу: Нахимовский проспект, вл. 10, стр. 1. Во время ее реконструкции были обновлены снаряды и организована комфортная зона отдыха для владельцев собак. Также здесь появилось новое покрытие.</text:p>
      <text:p text:style-name="Text_20_body">Фото: Александр Вдовенко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509466.html" office:name=""><text:span text:style-name="Definition">http://uzao.mos.ru/presscenter/news/detail/1250946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5T12:13:09Z</meta:creation-date>
    <dc:date>2024-10-05T12:13:09Z</dc:date>
  </office:meta>
</office:document-meta>
</file>