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активном-гражданине-в-номинации-историческое-наследие-участвует-кинотеатр-салют"/>В голосовании на «Активном гражданине» в номинации «Историческое наследие» участвует кинотеатр «Салют»<text:bookmark-end text:name="в-голосовании-на-активном-гражданине-в-номинации-историческое-наследие-участвует-кинотеатр-салют"/></text:h>
      <text:p text:style-name="First_20_paragraph">06.08.2024</text:p>
      <text:p text:style-name="Text_20_body">06.08.2024<text:line-break/><text:line-break/></text:p>
      <text:p text:style-name="Text_20_body"><text:span text:style-name="T1">Впервые в столице проходит конкурс «Москва — город кино: лучший кинотеатр», приуроченный к Московской международной неделе кино. Его организовал Департамент культуры Москвы.</text:span></text:p>
      <text:p text:style-name="Text_20_body">В конкурсе, который проводится в проекте «Активный гражданин», представили пять номинаций, в одной из которых – «<text:a xlink:type="simple" xlink:href="https://ag.mos.ru/polls/16171" office:name=""><text:span text:style-name="Definition">Историческое наследие</text:span></text:a>» – участвует расположенный в ЮЗАО кинотеатр «Салют» (ул. Кедрова, д. 14, к. 3). Участникам предлагают ответить на вопрос «<text:a xlink:type="simple" xlink:href="https://ag.mos.ru/polls/16171/details?question=52054&amp;tab=0" office:name=""><text:span text:style-name="Definition">Какой кинотеатр можно назвать главным историческим наследием Москвы?</text:span></text:a>».</text:p>
      <text:p text:style-name="Text_20_body">Кинотеатр «Москино Салют» был открыт в Академическом районе в 1953 году. Здесь есть два кинозала по 90 мест и кинопроектор для показа фильмов с пленки 35 мм. В прокате — современные фильмы, артхаусные киноленты и просмотры «Театра в кино». Кроме того, у зрителей есть возможность посетить бесплатные кинопоказы и заседания киноклубов.</text:p>
      <text:p text:style-name="Text_20_body">Отмечается, что киноплощадки для финального голосования определило экспертное жюри. А победителей предлагают выбрать активным гражданам.</text:p>
      <text:p text:style-name="Text_20_body">Фото: Кирилл Искольдский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507518.html" office:name=""><text:span text:style-name="Definition">http://uzao.mos.ru/presscenter/news/detail/1250751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9T04:12:55Z</meta:creation-date>
    <dc:date>2024-12-19T04:12:55Z</dc:date>
  </office:meta>
</office:document-meta>
</file>