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олосовании-на-лучший-строительный-проект-года-участвуют-два-объекта-в-юзао"/>В голосовании на лучший строительный проект года участвуют два объекта в ЮЗАО<text:bookmark-end text:name="в-голосовании-на-лучший-строительный-проект-года-участвуют-два-объекта-в-юзао"/></text:h>
      <text:p text:style-name="First_20_paragraph">26.06.2024</text:p>
      <text:p text:style-name="Text_20_body"><text:span text:style-name="T1">В столице проводится 25-й конкурс на лучший реализованный проект в области строительства и реставрации. В этом году на участие в нем было подано 137 заявок. Среди претендентов – объекты, которые были введены в эксплуатацию или отреставрированы в прошлом году.</text:span></text:p>
      <text:p text:style-name="Text_20_body">Конкурсная комиссия определит лучших в 12 номинациях. Также жители округа могут отдать свой голос на «<text:a xlink:type="simple" xlink:href="https://ag.mos.ru/polls/16074" office:name=""><text:span text:style-name="Definition">Активном гражданине</text:span></text:a>»: уже стартовала первая часть голосования (всего их будет шесть).</text:p>
      <text:p text:style-name="Text_20_body">Пользователи могут выбрать одну, две или все номинации. В категории «Лечебно-оздоровительные объекты» участвует корпус ядерной медицины НМИЦ ДГОИ им. Дмитрия Рогачева (ул. Саморы Машела, д. 1). В номинации «Объекты спортивного назначения» ЮЗАО представляет Ледовый дворец для Центра спорта образования «Самбо-70 (Новоясеневский проспект, д. 26).</text:p>
      <text:p text:style-name="Text_20_body">Фото: Кирилл Искольдский</text:p>
      <text:p text:style-name="Text_20_body"><text:line-break/></text:p>
      <text:p text:style-name="Text_20_body">Адрес страницы: <text:a xlink:type="simple" xlink:href="http://uzao.mos.ru/presscenter/news/detail/12447203.html" office:name=""><text:span text:style-name="Definition">http://uzao.mos.ru/presscenter/news/detail/1244720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30T19:02:43Z</meta:creation-date>
    <dc:date>2024-06-30T19:02:43Z</dc:date>
  </office:meta>
</office:document-meta>
</file>