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совании-за-лучшие-маршруты-для-пробежек-на-активном-гражданине-участвует-воронцовский-парк"/>В голосовании за лучшие маршруты для пробежек на «Активном гражданине» участвует Воронцовский парк<text:bookmark-end text:name="в-голосовании-за-лучшие-маршруты-для-пробежек-на-активном-гражданине-участвует-воронцовский-парк"/></text:h>
      <text:p text:style-name="First_20_paragraph">15.04.2024</text:p>
      <text:p text:style-name="Text_20_body">15.04.2024<text:line-break/><text:line-break/></text:p>
      <text:p text:style-name="Text_20_body"><text:span text:style-name="T1">В проекте «Активный гражданин» стартовало </text:span><text:a xlink:type="simple" xlink:href="https://ag.mos.ru/polls/15876" office:name=""><text:span text:style-name="Definition"><text:span text:style-name="T1">голосование</text:span></text:span></text:a><text:span text:style-name="T1">, участникам которого предлагают выбрать лучшие парки столицы для пробежек.</text:span></text:p>
      <text:p text:style-name="Text_20_body">Опрос состоится из трех частей. В первой («Какой парк вы считаете лучшим для пробежки?») представлено 20 вариантов ответа, один из которых – расположенная в ЮЗАО усадьба Воронцово. Также можно указать на отсутствие в списке какого-либо парка или выбрать вариант «Я не занимаюсь бегом».</text:p>
      <text:p text:style-name="Text_20_body">Во второй части нужно ответить на вопрос, как часто вы выходите на пробежку: ежедневно, 1-2 раза в неделю, несколько раз в месяц. Также можно озвучить свой вариант. В третьей части голосования активным гражданам необходимо ответить, сколько километров в среднем они пробегают за одну тренировку. На выбор представлено восемь вариантов.</text:p>
      <text:p text:style-name="Text_20_body">Отмечается, что сейчас городские парки подготавливают к беговому сезону. На многих зеленых территориях есть специальные маршруты, которые различаются по типу покрытия, протяженности и рельефу. Дорожки освещены по ночам, что позволяет заниматься спортом в любое время.</text:p>
      <text:p text:style-name="Text_20_body">Фото: ru.freepik.com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314138.html" office:name=""><text:span text:style-name="Definition">http://uzao.mos.ru/presscenter/news/detail/1231413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9T19:18:32Z</meta:creation-date>
    <dc:date>2024-12-09T19:18:32Z</dc:date>
  </office:meta>
</office:document-meta>
</file>