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у-об-истории-московских-театров-открыли-в-центрах-госуслуг-юзао"/>Выставку об истории московских театров открыли в центрах госуслуг ЮЗАО<text:bookmark-end text:name="выставку-об-истории-московских-театров-открыли-в-центрах-госуслуг-юзао"/></text:h>
      <text:p text:style-name="First_20_paragraph">03.04.2024</text:p>
      <text:p text:style-name="Text_20_body"><text:span text:style-name="T1">Экспозицию «История московских театров», приуроченную к Году семьи, подготовили в рамках проекта Главархива «Москва — с заботой об истории». Она расскажет о зарождении и развитии театров в нашей стране и о выдающихся артистах, </text:span><text:a xlink:type="simple" xlink:href="https://www.mos.ru/news/item/136894073/" office:name=""><text:span text:style-name="Definition"><text:span text:style-name="T1">передает</text:span></text:span></text:a><text:span text:style-name="T1"> портал mos.ru.</text:span></text:p>
      <text:p text:style-name="Text_20_body">Жители ЮЗАО могут посетить выставку в центрах госуслуг района Котловка (Нахимовский проспект, д. 25а), района Коньково (ул. Миклухо-Маклая, д. 18, к. 2) и во флагмане ЮЗАО (Новоясеневский проспект, д. 1). Также она доступна на сайте столичного Главархива.</text:p>
      <text:p text:style-name="Text_20_body">Материалы экспозиции познакомят с историей Театра Гонзаго и Театрального музея в доме Бахрушиных, самой массовой постановкой и представлением, которое длилось 10 часов. Также можно узнать, афиша какого спектакля получилась наиболее крупной. Кроме того, представлены эксклюзивные кадры сцен из спектаклей, письма, программы, приглашения и афиши.</text:p>
      <text:p text:style-name="Text_20_body">Для юных посетителей подготовили созданную по мотивам сказки «Золотой ключик, или Приключения Буратино» игру. Взрослым предлагают пройти викторину по истории становления русского театра.</text:p>
      <text:p text:style-name="Text_20_body">Фото: mos.ru</text:p>
      <text:p text:style-name="Text_20_body"><text:line-break/></text:p>
      <text:p text:style-name="Text_20_body">Адрес страницы: <text:a xlink:type="simple" xlink:href="http://uzao.mos.ru/presscenter/news/detail/12288992.html" office:name=""><text:span text:style-name="Definition">http://uzao.mos.ru/presscenter/news/detail/12288992.html</text:span></text:a></text:p>
      <text:p text:style-name="Text_20_body"><text:a xlink:type="simple" xlink:href="http://uzao.mos.ru" office:name=""><text:span text:style-name="Definition">Префектура Юг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3T08:12:23Z</meta:creation-date>
    <dc:date>2024-04-03T08:12:23Z</dc:date>
  </office:meta>
</office:document-meta>
</file>