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дером-по-количеству-приобретенных-машиномест-в-2023-году-стал-юзао"/>Лидером по количеству приобретенных машиномест в 2023 году стал ЮЗАО<text:bookmark-end text:name="лидером-по-количеству-приобретенных-машиномест-в-2023-году-стал-юзао"/></text:h>
      <text:p text:style-name="First_20_paragraph">14.03.2024</text:p>
      <text:p text:style-name="Text_20_body"><text:span text:style-name="T1">Парковочные места были проданы на аукционах, без указания цены и по преимущественному праву, </text:span><text:a xlink:type="simple" xlink:href="https://www.mos.ru/news/item/136335073/" office:name=""><text:span text:style-name="Definition"><text:span text:style-name="T1">говорится</text:span></text:span></text:a><text:span text:style-name="T1"> на официальном сайте мэра Москвы.</text:span></text:p>
      <text:p text:style-name="Text_20_body">В минувшем году с молотка в столице ушло около 15 тысяч мест. Наибольшее количество объектов автомобилисты оформили в ЮЗАО — свыше трех тысяч, уточнил заммэра Москвы по вопросам экономической политики и имущественно-земельных отношений Владимир Ефимов. Лоты размещаются и в стоянках на подземных уровнях, и в наземных паркингах.</text:p>
      <text:p text:style-name="Text_20_body">Отмечается, что горожан интересовали и небольшие парковки, и крупные, на территории которых можно разместить несколько машин. Аукционы организуют в формате онлайн на сайте «Росэлторг». Данные о недвижимости публикуют на инвестиционном портале столицы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241100.html" office:name=""><text:span text:style-name="Definition">http://uzao.mos.ru/presscenter/news/detail/1224110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4T12:38:32Z</meta:creation-date>
    <dc:date>2024-03-14T12:38:32Z</dc:date>
  </office:meta>
</office:document-meta>
</file>