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ибольшее-количество-мнений-на-активном-гражданине-собрал-новый-сквер-в-ясеневе"/>Наибольшее количество мнений на «Активном гражданине» собрал новый сквер в Ясеневе<text:bookmark-end text:name="наибольшее-количество-мнений-на-активном-гражданине-собрал-новый-сквер-в-ясеневе"/></text:h>
      <text:p text:style-name="First_20_paragraph">12.03.2024</text:p>
      <text:p text:style-name="Text_20_body"><text:span text:style-name="T1">Масштабные работы по совершенствованию инфраструктуры проводили в столице в прошлом году. Горожане поделились мнениями о новых парковых зонах, голосуя на «</text:span><text:a xlink:type="simple" xlink:href="https://ag.mos.ru/polls/group/15804" office:name=""><text:span text:style-name="Definition"><text:span text:style-name="T1">Активном гражданине</text:span></text:span></text:a><text:span text:style-name="T1">».</text:span></text:p>
      <text:p text:style-name="Text_20_body">На сегодняшний день собрано свыше 700 тысяч оценок, <text:a xlink:type="simple" xlink:href="https://www.mos.ru/news/item/136248073/" office:name=""><text:span text:style-name="Definition">отмечается</text:span></text:a> на официальном сайте мэра Москвы. Примечательно, что максимальное количество мнений – более 155 тысяч – высказано в отношении нового сквера в Ясеневе, благоустроенного возле центра фигурного катания Этери Тутберидзе. Здесь есть амфитеатр, а также тренажеры и площадки для игр в стритбол, баскетбол и мини-футбол.</text:p>
      <text:p text:style-name="Text_20_body">Кроме того, горожане выразили свыше 150 тысяч мнений относительно преобразившегося парка имени 40-летия ВЛКСМ в Гагаринском районе. На территории объекта культурного наследия сохранили историческую планировку, отреставрировали садово-парковые элементы и создали новую инфраструктуру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230736.html" office:name=""><text:span text:style-name="Definition">http://uzao.mos.ru/presscenter/news/detail/1223073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4T19:26:58Z</meta:creation-date>
    <dc:date>2024-03-24T19:26:58Z</dc:date>
  </office:meta>
</office:document-meta>
</file>