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участвуют-расположенные-в-юзао-станции-бкл"/>В голосовании на «Активном гражданине» участвуют расположенные в ЮЗАО станции БКЛ<text:bookmark-end text:name="в-голосовании-на-активном-гражданине-участвуют-расположенные-в-юзао-станции-бкл"/></text:h>
      <text:p text:style-name="First_20_paragraph">12.03.2024</text:p>
      <text:p text:style-name="Text_20_body"><text:span text:style-name="T1">В проекте «Активный гражданин» стартовало голосование, посвященное интерьерам станций столичной подземки, открытых за последние пять лет. Поучаствовать в нем можно по </text:span><text:a xlink:type="simple" xlink:href="https://ag.mos.ru/polls/15823" office:name=""><text:span text:style-name="Definition"><text:span text:style-name="T1">ссылке</text:span></text:span></text:a><text:span text:style-name="T1">.</text:span></text:p>
      <text:p text:style-name="Text_20_body">Опрос состоит из трех частей. Во второй части представлены станции Большой кольцевой линии, которые заработали в 2021 году. Среди них – расположенные в ЮЗАО «Зюзино», «Новаторская», «Воронцовская» и «Каховская». При этом можно выбрать до пяти вариантов ответа.</text:p>
      <text:p text:style-name="Text_20_body">Отмечается, что в дизайне станции «Зюзино» использовали серые, черные и желтые цвета. Ее основной особенностью стал потолок в виде пчелиных сот. Исторический облик «Каховской» был сохранен в результате реконструкции. Кроме того, специалисты модернизировали инфраструктуру и обновили инженерные коммуникации, рельсы, облицовку стен и платформы. Для отделки использовали мрамор и сибирский гранит.</text:p>
      <text:p text:style-name="Text_20_body">Потолок яркой и авангардной станции «Новаторская» состоит из разноформатных панелей с пленкой оранжевого цвета трех оттенков. Композиция ассоциируется с образом огня и энергией новаторства. Дизайн «Воронцовской» связан с космосом. При этом вдохновением послужило рабочее название станции — «Калужская». В этом городе жил и работал основоположник теоретической космонавтики Константин Циолковский. Оформление напоминает Млечный Путь, потолок платформы насчитывает свыше 11 тысяч алюминиевых «тарелок».</text:p>
      <text:p text:style-name="Text_20_body">Фото: Олег Серебрянский</text:p>
      <text:p text:style-name="Text_20_body"><text:line-break/></text:p>
      <text:p text:style-name="Text_20_body">Адрес страницы: <text:a xlink:type="simple" xlink:href="http://uzao.mos.ru/presscenter/news/detail/12229000.html" office:name=""><text:span text:style-name="Definition">http://uzao.mos.ru/presscenter/news/detail/1222900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3T20:52:06Z</meta:creation-date>
    <dc:date>2024-10-23T20:52:06Z</dc:date>
  </office:meta>
</office:document-meta>
</file>