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ум-паркам-на-юго-западе-москвы-посвятят-новые-выпуски-аудиогида"/>Двум паркам на юго-западе Москвы посвятят новые выпуски аудиогида<text:bookmark-end text:name="двум-паркам-на-юго-западе-москвы-посвятят-новые-выпуски-аудиогида"/></text:h>
      <text:p text:style-name="First_20_paragraph">06.03.2024</text:p>
      <text:p text:style-name="Text_20_body">06.03.2024<text:line-break/><text:line-break/></text:p>
      <text:p text:style-name="Text_20_body"><text:span text:style-name="T1">Активные граждане выбрали места для аудиогида «Парки в деталях». Об этом </text:span><text:a xlink:type="simple" xlink:href="https://www.mos.ru/news/item/136069073/" office:name=""><text:span text:style-name="Definition"><text:span text:style-name="T1">сообщается</text:span></text:span></text:a><text:span text:style-name="T1"> на официальном сайте мэра Москвы.</text:span></text:p>
      <text:p text:style-name="Text_20_body">Жители столицы назвали два десятка парков, с историей которых можно будет ознакомиться благодаря аудиогиду. Также это хорошая возможность открыть для себя новые интересные места. В частности, редакция проектного офиса программы «Мой район» разработает новые выпуски для природного заказника «Воробьевы горы» и ландшафтного парка Южное Бутово.</text:p>
      <text:p text:style-name="Text_20_body">Аудиогид размещен на основных стриминговых сервисах. Первые аудиоэкскурсии были выпущены в прошлом году. Их продолжительность составляет около 10 минут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214930.html" office:name=""><text:span text:style-name="Definition">http://uzao.mos.ru/presscenter/news/detail/1221493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0:12:53Z</meta:creation-date>
    <dc:date>2025-02-16T00:12:53Z</dc:date>
  </office:meta>
</office:document-meta>
</file>