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ону-платной-парковки-включили-девять-участков-на-юго-западе-москвы"/>В зону платной парковки включили девять участков на юго-западе Москвы<text:bookmark-end text:name="в-зону-платной-парковки-включили-девять-участков-на-юго-западе-москвы"/></text:h>
      <text:p text:style-name="First_20_paragraph">24.01.2024</text:p>
      <text:p text:style-name="Text_20_body">24.01.2024<text:line-break/><text:line-break/></text:p>
      <text:p text:style-name="Text_20_body"><text:span text:style-name="T1">Полсотни локаций в столице добавили в зону действия уличной парковки, которую необходимо оплачивать. Об этом </text:span><text:a xlink:type="simple" xlink:href="https://transport.mos.ru/parking/areas" office:name=""><text:span text:style-name="Definition"><text:span text:style-name="T1">информирует</text:span></text:span></text:a><text:span text:style-name="T1"> Единый транспортный портал.</text:span></text:p>
      <text:p text:style-name="Text_20_body">В ЮЗАО в список действия резидентных разрешений вошли девять участков. Они расположены по адресам:</text:p>
      <text:p text:style-name="Text_20_body">– ул. Косыгина (от пересечения с проспектом Вернадского до пересечения с Гагаринской площадью);</text:p>
      <text:p text:style-name="Text_20_body">– нечетная сторона Севастопольского проспекта от пересечения с Балаклавским проспектом до оси реки Котловки;</text:p>
      <text:p text:style-name="Text_20_body">– четная сторона Балаклавского проспекта от пересечения с Севастопольским проспектом до пересечения с Симферопольским бульваром;</text:p>
      <text:p text:style-name="Text_20_body">– четная сторона Севастопольского проспекта от пересечения с ул. Обручева до пересечения с осью Севастопольского ручья и от пересечения с ул. Бутлерова до пересечения с ул. Островитянова;</text:p>
      <text:p text:style-name="Text_20_body">– четная сторона ул. Обручева от пересечения с ул. Введенского до пересечения с Севастопольским проспектом;</text:p>
      <text:p text:style-name="Text_20_body">– ул. Обручева (от пересечения с Ленинским проспектом до пересечения с ул. Новаторов);</text:p>
      <text:p text:style-name="Text_20_body">– нечетная сторона ул. Обручева от пересечения с Севастопольским проспектом до пересечения с ул. Введенского;</text:p>
      <text:p text:style-name="Text_20_body">– четная сторона Нахимовского проспекта от пересечения с ул. Вавилова до пересечения с ул. Ивана Бабушкина;</text:p>
      <text:p text:style-name="Text_20_body">– Севастопольский проспект (от пересечения с ул. Айвазовского до границ развязки с ул. Островитянова).</text:p>
      <text:p text:style-name="Text_20_body">За парковку придется заплатить 40 рублей в час. Местные жители могут оставить свои автомобили бесплатно, <text:a xlink:type="simple" xlink:href="https://www.mos.ru/pgu2/landing/target/7700000010000192154/" office:name=""><text:span text:style-name="Definition">оформив</text:span></text:a> резидентное разрешения на официальном сайте мэра Москвы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123816.html" office:name=""><text:span text:style-name="Definition">http://uzao.mos.ru/presscenter/news/detail/1212381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4T13:07:48Z</meta:creation-date>
    <dc:date>2024-02-14T13:07:48Z</dc:date>
  </office:meta>
</office:document-meta>
</file>