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годние-праздники-в-юзао-изменится-режим-работы-центров-госуслуг"/>В новогодние праздники в ЮЗАО изменится режим работы центров госуслуг<text:bookmark-end text:name="в-новогодние-праздники-в-юзао-изменится-режим-работы-центров-госуслуг"/></text:h>
      <text:p text:style-name="First_20_paragraph">28.12.2023</text:p>
      <text:p text:style-name="Text_20_body"><text:span text:style-name="T1">В праздничные и выходные дни социальные учреждения города будут работать по новому графику. Об этом </text:span><text:a xlink:type="simple" xlink:href="https://www.mos.ru/news/item/133847073/" office:name=""><text:span text:style-name="Definition"><text:span text:style-name="T1">информирует</text:span></text:span></text:a><text:span text:style-name="T1"> портал mos.ru.</text:span></text:p>
      <text:p text:style-name="Text_20_body">В последний день уходящего года районные центры госуслуг можно будет посетить с 8.00 до 18.00, а флагман ЮЗАО (Новоясеневский проспект, д. 1) – с 10.00 до 18.00. Он будет дежурным 2 января с 11.00 до 18.00 и с 10.00 до 18.00 с 3 по 6 января, а также 8 января.</text:p>
      <text:p text:style-name="Text_20_body">1 и 7 января объявлены неприемными днями. К привычному режиму работы центры госуслуг, расположенные на территории округа, вернутся 9 января.</text:p>
      <text:p text:style-name="Text_20_body">В период дежурства во флагмане ЮЗАО будут оказывать только услуги только по регистрации рождения, смерти, установлению отцовства и предоставлению доступа к порталам gosuslugi.ru и mos.ru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084452.html" office:name=""><text:span text:style-name="Definition">http://uzao.mos.ru/presscenter/news/detail/1208445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5T20:35:14Z</meta:creation-date>
    <dc:date>2024-01-05T20:35:14Z</dc:date>
  </office:meta>
</office:document-meta>
</file>