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дреса-пунктов-приема-новогодних-деревьев-в-юзао-можно-выбрать-на-активном-гражданине"/>Адреса пунктов приема новогодних деревьев в ЮЗАО можно выбрать на «Активном гражданине»<text:bookmark-end text:name="адреса-пунктов-приема-новогодних-деревьев-в-юзао-можно-выбрать-на-активном-гражданине"/></text:h>
      <text:p text:style-name="First_20_paragraph">05.12.2023</text:p>
      <text:p text:style-name="Text_20_body"><text:span text:style-name="T1">В проекте «Активный гражданин» стартовало голосование, посвященное ежегодной экологической акции «Елочный круговорот». В нем можно поучаствовать по </text:span><text:a xlink:type="simple" xlink:href="https://ag.mos.ru/polls/15459" office:name=""><text:span text:style-name="Definition"><text:span text:style-name="T1">ссылке</text:span></text:span></text:a><text:span text:style-name="T1">.</text:span></text:p>
      <text:p text:style-name="Text_20_body">По итогам голосования планируется составить список пунктов приема новогодних деревьев, которые откроют по всему городу. Жители ЮЗАО смогут сдать после праздников елки, пихты и сосны – их переработают в щепу, используемую для благоустройства улиц и экологических троп, а также в вольерах животных.</text:p>
      <text:p text:style-name="Text_20_body">Голосование на «Активном гражданине» состоит из пяти вопросов. Первый из них – «Вы планируете украсить свой дом новогодней елкой?» – предлагает семь вариантов ответа; второй – «Где вы обычно покупаете живую елку для новогоднего праздника?» – предусматривает три варианта, а в рамках третьего вопроса необходимо выбрать округ, где расположится ближайший пункт. Отвечая на четвертый вопрос, нужно выбрать из справочника удобный пункт приема новогодних елок. Также можно предложить свой вариант.</text:p>
      <text:p text:style-name="Text_20_body">Пятый, завершающий вопрос, звучит так: «Вы уже сдавали новогодние ели в акции «Елочный круговорот»? Он содержит четыре варианта ответа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2023900.html" office:name=""><text:span text:style-name="Definition">http://uzao.mos.ru/presscenter/news/detail/1202390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5T09:32:58Z</meta:creation-date>
    <dc:date>2023-12-05T09:32:58Z</dc:date>
  </office:meta>
</office:document-meta>
</file>