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осеннем-голосовании-на-активном-гражданине-участвует-вольерный-комплекс-в-битевском-лесу"/>В осеннем голосовании на «Активном гражданине» участвует вольерный комплекс в Битевском лесу<text:bookmark-end text:name="в-осеннем-голосовании-на-активном-гражданине-участвует-вольерный-комплекс-в-битевском-лесу"/></text:h>
      <text:p text:style-name="First_20_paragraph">10.10.2023</text:p>
      <text:p text:style-name="Text_20_body">10.10.2023<text:line-break/><text:line-break/></text:p>
      <text:p text:style-name="Text_20_body"><text:span text:style-name="T1">В проекте «Активный гражданин» проводится голосование «</text:span><text:a xlink:type="simple" xlink:href="https://ag.mos.ru/poll/15243" office:name=""><text:span text:style-name="Definition"><text:span text:style-name="T1">Осень в Москве: знакомимся с природой</text:span></text:span></text:a><text:span text:style-name="T1">». В преддверии зимы животные начинают подготовку к холодам. Жители столицы могут понаблюдать за этим процессом.</text:span></text:p>
      <text:p text:style-name="Text_20_body">Участникам голосования предлагают отправиться на природу и выбрать лучшие места города для наблюдения за птицами и зверями. В первой части опроса на выбор представлено 10 вариантов ответа, включая вольерный комплекс в Битцевском лесу. Он расположен по адресу: Новоясеневский тупик, д. 1. Здесь живут козы, овцы, белки, домашние куры и пять видов фазанов. Кроме того, пользователи могут предложить свой вариант ответа.</text:p>
      <text:p text:style-name="Text_20_body">Во второй части голосования горожанам предлагают выбрать любимые природные территории, где можно понаблюдать за животными в их естественной среде обитания. Среди 14-ти вариантов ответа – расположенные в ЮЗАО Воронцовский парк и Битцевский лес. Также можно предложить свой вариант.</text:p>
      <text:p text:style-name="Text_20_body">Фото: Александр Вдовенко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86964.html" office:name=""><text:span text:style-name="Definition">http://uzao.mos.ru/presscenter/news/detail/118869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2T01:40:39Z</meta:creation-date>
    <dc:date>2023-11-22T01:40:39Z</dc:date>
  </office:meta>
</office:document-meta>
</file>