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о-лучших-фестивальных-площадках-участвует-воронцовский-парк"/>В голосовании на «Активном гражданине» о лучших фестивальных площадках участвует Воронцовский парк<text:bookmark-end text:name="в-голосовании-на-активном-гражданине-о-лучших-фестивальных-площадках-участвует-воронцовский-парк"/></text:h>
      <text:p text:style-name="First_20_paragraph">09.10.2023</text:p>
      <text:p text:style-name="Text_20_body">09.10.2023<text:line-break/><text:line-break/></text:p>
      <text:p text:style-name="Text_20_body"><text:span text:style-name="T1">В проекте «Активный гражданин» стартовало </text:span><text:a xlink:type="simple" xlink:href="https://ag.mos.ru/poll/15275" office:name=""><text:span text:style-name="Definition"><text:span text:style-name="T1">голосование</text:span></text:span></text:a><text:span text:style-name="T1">, которое посвящено площадкам первого фестиваля «Усадьбы Москвы». Он длился в столице с 1 июля по 30 сентября.</text:span></text:p>
      <text:p text:style-name="Text_20_body">Пользователям предлагают выбрать самую интересную локацию. В первой части голосования представлено 15 парков, в том числе <text:a xlink:type="simple" xlink:href="https://uzao.aif.ru/gallery/festival-usadby-moskvy-v-voroncovskom-parke" office:name=""><text:span text:style-name="Definition">Воронцовский</text:span></text:a>. Здесь в программу вошли литературные чтения «Ландшафт и психология героев в произведениях Тургенева», экскурсия и аудиоспектакль, интерактив «Один день из жизни русского дворянина» и пикник «Вкусы и запахи сквозь время».</text:p>
      <text:p text:style-name="Text_20_body">Вторая часть голосования посвящена мероприятиям, которыми, по мнению пользователей, стоит дополнить программу следующего фестиваля. Это могут быть спектакли, квизы, лекции-концерты, встречи с известными людьми и тематические дискуссии. Также можно предложить свой вариант ответа.</text:p>
      <text:p text:style-name="Text_20_body">Фото: Олег Серебрян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83760.html" office:name=""><text:span text:style-name="Definition">http://uzao.mos.ru/presscenter/news/detail/1188376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4T04:07:17Z</meta:creation-date>
    <dc:date>2023-12-14T04:07:17Z</dc:date>
  </office:meta>
</office:document-meta>
</file>