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анница-московской-академии-велоспорта-завоевала-две-медали-на-первенстве-москвы"/>Воспитанница «Московской академии велоспорта» завоевала две медали на первенстве Москвы<text:bookmark-end text:name="воспитанница-московской-академии-велоспорта-завоевала-две-медали-на-первенстве-москвы"/></text:h>
      <text:p text:style-name="First_20_paragraph">06.10.2023</text:p>
      <text:p text:style-name="Text_20_body">06.10.2023<text:line-break/><text:line-break/></text:p>
      <text:p text:style-name="Text_20_body">Молодые спортсмены «Московской академии велоспорта» приняли участие в городском первенстве по велосипедному спорту в дисциплине «шоссе». Информация о результатах гонки приводится в Telegram спортивного учреждения.</text:p>
      <text:p text:style-name="Text_20_body">Сильнейших спортсменов определили на соревнованиях, которые прошли 2-3 октября в Крылатском на Олимпийской трассе. Смирнова Анна, представляющая академию, на состязаниях дважды показала высокий результат и стала бронзовым призёром в индивидуальной гонке на время 10 километров, а также стала обладательницей серебряной медали в групповой гонке 20 километров среди девушек 15–16 лет.</text:p>
      <text:p text:style-name="Text_20_body">Двукратный призёр соревнований занимается под руководством опытного тренера академии Абасовой Тамиллы Рашидовны.</text:p>
      <text:p text:style-name="Text_20_body">Фото: «Московская академия велосипедного спорта»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1880332.html" office:name=""><text:span text:style-name="Definition">http://uzao.mos.ru/presscenter/news/detail/1188033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4T13:04:31Z</meta:creation-date>
    <dc:date>2023-12-04T13:04:31Z</dc:date>
  </office:meta>
</office:document-meta>
</file>