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спортсмены-московской-академии-велоспорта-завоевали-медали-в-третьем-этапе-кубка-золотые-колёса-подмосковья"/>Юные спортсмены «Московской академии велоспорта» завоевали медали в третьем этапе Кубка «Золотые колёса Подмосковья»<text:bookmark-end text:name="юные-спортсмены-московской-академии-велоспорта-завоевали-медали-в-третьем-этапе-кубка-золотые-колёса-подмосковья"/></text:h>
      <text:p text:style-name="First_20_paragraph">03.10.2023</text:p>
      <text:p text:style-name="Text_20_body">03.10.2023<text:line-break/><text:line-break/></text:p>
      <text:p text:style-name="Text_20_body">В Краснозаводске 1 октября прошёл третий этап Кубка «Золотые колёса Подмосковья», в котором приняли участие воспитанники ГБУ «Московская академия велосипедного спорта». Об этом сообщается в Telegram-канале учреждения.</text:p>
      <text:p text:style-name="Text_20_body">Погода усложнила задачу молодым спортсменам, поставив их перед необходимостью соревноваться в условиях настоящих грязевых гонок. Несмотря на это, все участники справились с прохождением трассы и добрались до финиша. В копилке воспитанников академии оказались две золотые, две серебряные и одна бронзовая медали.</text:p>
      <text:p text:style-name="Text_20_body">В академии осуществляется подготовка 1200 спортсменов под руководством 30 опытных тренеров. Там занимаются как дети от 6 лет, так и взрослые спортсмены.<text:line-break/>Следующий этап соревнований пройдёт 7 октября в Электростали.</text:p>
      <text:p text:style-name="Text_20_body">Фото: pixabay.com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870449.html" office:name=""><text:span text:style-name="Definition">http://uzao.mos.ru/presscenter/news/detail/1187044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30T03:17:06Z</meta:creation-date>
    <dc:date>2024-06-30T03:17:06Z</dc:date>
  </office:meta>
</office:document-meta>
</file>