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голосовании-на-активном-гражданине-участвует-детский-технопарк-наукоград"/>В голосовании на «Активном гражданине» участвует детский технопарк «Наукоград»<text:bookmark-end text:name="в-голосовании-на-активном-гражданине-участвует-детский-технопарк-наукоград"/></text:h>
      <text:p text:style-name="First_20_paragraph">20.09.2023</text:p>
      <text:p text:style-name="Text_20_body">20.09.2023<text:line-break/><text:line-break/></text:p>
      <text:p text:style-name="Text_20_body"><text:span text:style-name="T1">Второе голосование серии «Осень в Москве» запустили в проекте «Активный гражданин». В нем горожанам предлагают выбрать лучшие проекты и объекты дополнительного образования.</text:span></text:p>
      <text:p text:style-name="Text_20_body">Первая часть опроса посвящена детским технопаркам. В них регулярно проводят дни открытых дверей, экскурсии, бесплатные занятия и мастер-классы. Специалисты разработали для детей обучающие курсы, например, по робототехнике, наноэлектронике, авиамоделированию, анимации и другим направлении.</text:p>
      <text:p text:style-name="Text_20_body">В голосовании представлен детский технопарк «Наукоград» МФЮА-МАСИ. Он расположен в ЮЗАО по адресу: ул. Введенского, д. 1А. Здесь изучают профессии будущего, проводят практикоориентированные курсы, семейные мастер-классы, профориентационные мероприятия и многое другое. Кроме робототехники, архитектуры и геоинформатики, ребятам предлагают занятия по авиации и космонавтике. Проголосовать за технопарк можно по <text:a xlink:type="simple" xlink:href="https://ag.mos.ru/poll/15227" office:name=""><text:span text:style-name="Definition">ссылке</text:span></text:a>.</text:p>
      <text:p text:style-name="Text_20_body">Фото: Кирилл Журавок</text:p>
      <text:p text:style-name="Text_20_body"><text:line-break/></text:p>
      <text:p text:style-name="Text_20_body"><text:line-break/></text:p>
      <text:p text:style-name="Text_20_body">Адрес страницы: <text:a xlink:type="simple" xlink:href="http://uzao.mos.ru/presscenter/news/detail/11842104.html" office:name=""><text:span text:style-name="Definition">http://uzao.mos.ru/presscenter/news/detail/11842104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0-28T07:15:20Z</meta:creation-date>
    <dc:date>2023-10-28T07:15:20Z</dc:date>
  </office:meta>
</office:document-meta>
</file>