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ва-парка-в-юзао-участвуют-в-голосовании-о-спорте-на-активном-гражданине"/>Два парка в ЮЗАО участвуют в голосовании о спорте на «Активном гражданине»<text:bookmark-end text:name="два-парка-в-юзао-участвуют-в-голосовании-о-спорте-на-активном-гражданине"/></text:h>
      <text:p text:style-name="First_20_paragraph">19.09.2023</text:p>
      <text:p text:style-name="Text_20_body">19.09.2023<text:line-break/><text:line-break/></text:p>
      <text:p text:style-name="Text_20_body"><text:span text:style-name="T1">В проекте «Активный гражданин» открыли голосование, которое посвящено спорткомплексам и паркам, в которых горожане могут заниматься спортом. Оно доступно по </text:span><text:a xlink:type="simple" xlink:href="https://ag.mos.ru/poll/15226" office:name=""><text:span text:style-name="Definition"><text:span text:style-name="T1">ссылке</text:span></text:span></text:a><text:span text:style-name="T1">.</text:span></text:p>
      <text:p text:style-name="Text_20_body">Во второй части опроса участвуют два парка, расположенных в ЮЗАО – Воронцовский и ландшафтный парк «Южное Бутово». Также можно предложить свой вариант ответа.</text:p>
      <text:p text:style-name="Text_20_body">Отмечается, что для любителей спорта в столице предусмотрено множество локаций, чтобы потренироваться на свежем воздухе. Это полноценные спортивные зоны со специальным оборудованием. Кроме того, на спортивных площадках можно поиграть в теннис и пинг-понг, покататься на велосипеде или скейте.</text:p>
      <text:p text:style-name="Text_20_body">Фото: ag.mos.ru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11839167.html" office:name=""><text:span text:style-name="Definition">http://uzao.mos.ru/presscenter/news/detail/11839167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21T17:22:56Z</meta:creation-date>
    <dc:date>2024-04-21T17:22:56Z</dc:date>
  </office:meta>
</office:document-meta>
</file>