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стижения-в-области-строительства-во-всех-районах-юзао-можно-оценить-на-активном-гражданине"/>Достижения в области строительства во всех районах ЮЗАО можно оценить на «Активном гражданине»<text:bookmark-end text:name="достижения-в-области-строительства-во-всех-районах-юзао-можно-оценить-на-активном-гражданине"/></text:h>
      <text:p text:style-name="First_20_paragraph">07.09.2023</text:p>
      <text:p text:style-name="Text_20_body">07.09.2023<text:line-break/><text:line-break/></text:p>
      <text:p text:style-name="Text_20_body"><text:span text:style-name="T1">На портале «Активный гражданин» запустили спецпроект «Мой район: как развивается Москва». Участникам предлагают оценить достижения столицы и произошедшие на территории районов изменения. Одно из пяти </text:span><text:a xlink:type="simple" xlink:href="https://ag.mos.ru/poll/15214" office:name=""><text:span text:style-name="Definition"><text:span text:style-name="T1">голосований</text:span></text:span></text:a><text:span text:style-name="T1"> – оно уже открыто - посвящено строительной сфере.</text:span></text:p>
      <text:p text:style-name="Text_20_body">Поучаствовать в опросе могут и жители ЮЗАО. Сначала нужно выбрать свой округ, а затем район проживания из списка. Отмечается, что с 2011 года на юго-западе столицы появилось сразу несколько медицинских учреждений. Например, в Академическом районе построили корпус Института детской эндокринологии. Кроме того, уже более полусотни домов расселили по программе реновации. Новоселье отпраздновали более 10 тысяч жителей округа. А в некоторых районах появились знаковые спортивные объекты.</text:p>
      <text:p text:style-name="Text_20_body">Далее в рамках голосования пользователям предложат оценить комфорт и качество новых социальных объектов. Также активные граждане могут дать оценку тому, насколько удобно до них добираться. Кроме того, предстоит оценить внешний вид новых школ и детсадов, дизайн поликлиник и качество построенных или реконструированных объектов спорта. А еще можно высказаться, каким объектам на территории районов стоит уделить дополнительное внимание.</text:p>
      <text:p text:style-name="Text_20_body">Фото: Олег Серебрян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18692.html" office:name=""><text:span text:style-name="Definition">http://uzao.mos.ru/presscenter/news/detail/1181869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4T08:15:41Z</meta:creation-date>
    <dc:date>2023-10-14T08:15:41Z</dc:date>
  </office:meta>
</office:document-meta>
</file>