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участвуют-расположенные-в-юзао-экомаршруты"/>В голосовании на «Активном гражданине» участвуют расположенные в ЮЗАО экомаршруты<text:bookmark-end text:name="в-голосовании-на-активном-гражданине-участвуют-расположенные-в-юзао-экомаршруты"/></text:h>
      <text:p text:style-name="First_20_paragraph">22.08.2023</text:p>
      <text:p text:style-name="Text_20_body"><text:span text:style-name="T1">Поучаствовать в новом голосовании можно по </text:span><text:a xlink:type="simple" xlink:href="https://ag.mos.ru/poll/15196" office:name=""><text:span text:style-name="Definition"><text:span text:style-name="T1">ссылке</text:span></text:span></text:a><text:span text:style-name="T1">. Активным гражданам предлагают выбрать самые интересные экологические маршруты Москвы.</text:span></text:p>
      <text:p text:style-name="Text_20_body">Всего на выбор представлено 12 вариантов ответа. В опросе участвуют два маршрута, которые проходят по территории столичного юго-запада. Один из них – историко-экологическая тропа в Битцевском лесу. Ее протяженность составляет 1,74 километра.</text:p>
      <text:p text:style-name="Text_20_body">Гуляющие по этому маршруту могут пройти через смешанный лес по водоразделу рек Городня и Битца. Сориентироваться помогут стенды, на которых представлена информация о флоре и фауне природной территории. Здесь обитают свыше сотни видов птиц и зверей, также насчитывается почти 600 видов растений.</text:p>
      <text:p text:style-name="Text_20_body">Также жители округа могут проголосовать за маршрут «К истокам рек» в ландшафтном заказнике «Теплый Стан». Тропа длиной 4,2 километра состоит из 11 участков, на которых можно остановиться и отдохнуть. Это и долина реки Очаковки, и природный памятник «Холодный родник», и сеть оврагов. На этой природной территории обитают горностаи, белки, ласки, ежи, а также амфибии и птицы.</text:p>
      <text:p text:style-name="Text_20_body">Кроме того, участники голосования могут предложить свой вариант ответа или выбрать вариант «Мне неинтересны прогулки по природным территориям»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1785810.html" office:name=""><text:span text:style-name="Definition">http://uzao.mos.ru/presscenter/news/detail/1178581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31:36Z</meta:creation-date>
    <dc:date>2023-08-22T09:31:36Z</dc:date>
  </office:meta>
</office:document-meta>
</file>