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ка-дюсш-воробьевы-горы-завоевала-4-место-в-финале-кубка-россии-по-плаванию"/>Спортсменка ДЮСШ «Воробьевы горы» завоевала 4 место в финале Кубка России по плаванию<text:bookmark-end text:name="спортсменка-дюсш-воробьевы-горы-завоевала-4-место-в-финале-кубка-россии-по-плаванию"/></text:h>
      <text:p text:style-name="First_20_paragraph">28.07.2023</text:p>
      <text:p text:style-name="Text_20_body">С 25 по 30 июля во Дворце водных видов спорта в Казани проходит финал Кубка России по плаванию 2023 года. На соревнования <text:a xlink:type="simple" xlink:href="https://vk.com/dvorecpionerov?w=wall-31564922_15165" office:name=""><text:span text:style-name="Definition">отправилась</text:span></text:a> и воспитанница отделения плавания ДЮСШ «Воробьевы горы» Виктория Сендюрёва.</text:p>
      <text:p text:style-name="Text_20_body">На дистанции 50 м на спине Виктории удалось занять четвертое место. От пьедестала ее отдалили всего лишь четыре сотых секунды – именно на столько обошла спортсменку из нашего округа чемпионка Европы 2018 года Дарья Устинова. Тем не менее, это большой успех Виктории, и впереди у девушки новые свершения. Работает с Викторией тренер Алексей Смирнов.</text:p>
      <text:p text:style-name="Text_20_body">Кстати, на Кубок России в Казань съехались более 600 сильнейших спортсменов из России и Республики Беларусь.</text:p>
      <text:p text:style-name="Text_20_body">-- Фото: vk.com/dvorecpionerov</text:p>
      <text:p text:style-name="Text_20_body"><text:line-break/></text:p>
      <text:p text:style-name="Text_20_body">Адрес страницы: <text:a xlink:type="simple" xlink:href="http://uzao.mos.ru/presscenter/news/detail/11743559.html" office:name=""><text:span text:style-name="Definition">http://uzao.mos.ru/presscenter/news/detail/1174355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8T22:16:50Z</meta:creation-date>
    <dc:date>2023-07-28T22:16:50Z</dc:date>
  </office:meta>
</office:document-meta>
</file>