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ет-пункт-проката-спортинвентаря-в-воронцовском-парке"/>В голосовании на «Активном гражданине» участвует пункт проката спортинвентаря в Воронцовском парке<text:bookmark-end text:name="в-голосовании-на-активном-гражданине-участвует-пункт-проката-спортинвентаря-в-воронцовском-парке"/></text:h>
      <text:p text:style-name="First_20_paragraph">13.07.2023</text:p>
      <text:p text:style-name="Text_20_body"><text:span text:style-name="T1">В проекте «</text:span><text:a xlink:type="simple" xlink:href="https://ag.mos.ru/poll/15144" office:name=""><text:span text:style-name="Definition"><text:span text:style-name="T1">Активный гражданин</text:span></text:span></text:a><text:span text:style-name="T1">» проводится серия голосований по выбору лучших мест для отдыха горожан в летний сезон. Новые опросы посвящены идеям активного досуга.</text:span></text:p>
      <text:p text:style-name="Text_20_body">Этим летом в столице открыты 50 пунктов проката спортивного инвентаря для взрослых и детей. Горожанам предлагают назвать самые лучшие. Вопрос звучит так: «В каком парке или общественном пространстве, на ваш взгляд, работают лучшие пункты проката спортивного инвентаря?».</text:p>
      <text:p text:style-name="Text_20_body">На выбор предлагают 11 вариантов ответа. В их числе – пункт проката спортивного инвентаря в Воронцовском парке в ЮЗАО. Также можно предложить собственный вариант.</text:p>
      <text:p text:style-name="Text_20_body">Напомним, в Воронцовском парке открыт сезон водных прогулок. Здесь можно взять напрокат лодки или двухместные катамараны.</text:p>
      <text:p text:style-name="Text_20_body">Фото: Кирилл Искольд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714206.html" office:name=""><text:span text:style-name="Definition">http://uzao.mos.ru/presscenter/news/detail/1171420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12:48:44Z</meta:creation-date>
    <dc:date>2023-07-13T12:48:44Z</dc:date>
  </office:meta>
</office:document-meta>
</file>