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лосовании-на-активном-гражданине-участвуют-дарвиновский-музей-и-парк-академический"/>В голосовании на «Активном гражданине» участвуют Дарвиновский музей и парк «Академический»<text:bookmark-end text:name="в-голосовании-на-активном-гражданине-участвуют-дарвиновский-музей-и-парк-академический"/></text:h>
      <text:p text:style-name="First_20_paragraph">11.07.2023</text:p>
      <text:p text:style-name="Text_20_body"><text:span text:style-name="T1">В проекте «Активный гражданин» стартовало голосование «</text:span><text:a xlink:type="simple" xlink:href="https://ag.mos.ru/poll/15141?utm_source=ag&amp;utm_medium=slidebanner-web&amp;utm_campaign=15141" office:name=""><text:span text:style-name="Definition"><text:span text:style-name="T1">Лето в Москве: лучшие идеи для отдыха с детьми</text:span></text:span></text:a><text:span text:style-name="T1">». В его рамках горожанам предлагают составить рейтинг любимых мест для отдыха в теплый сезон.</text:span></text:p>
      <text:p text:style-name="Text_20_body">В первую серию голосований, посвященных летнему досугу, вошли три вопроса, а также локации, расположенные на юго-западе столицы. Опрос «Какие музеи и центры в Москве вы считаете самыми интересными для посещения с детьми?» относится к площадкам, подготовившим интересные летние программы. В голосовании участвует Государственный Дарвиновский музей, расположенный по адресу: ул. Вавилова, д. 57. Его коллекция насчитывает больше 400 тысяч единиц хранения. Это и чучела животных, и фотографии, и собрание фильмов.</text:p>
      <text:p text:style-name="Text_20_body">Также можно ответить на вопрос «В каком парке Москвы находятся лучшие игровые площадки для детей?». В голосовании на эту тему участвует парк «Академический», в котором обустроено шесть игровых площадок. Здесь будет интересно детям любого возраста. Площадку украшают динозавры в полный рост, а также объемные химические элементы. Дарвиновский музей расположен напротив.</text:p>
      <text:p text:style-name="Text_20_body">Фото: Кирилл Искольдский</text:p>
      <text:p text:style-name="Text_20_body"><text:line-break/></text:p>
      <text:p text:style-name="Text_20_body">Адрес страницы: <text:a xlink:type="simple" xlink:href="http://uzao.mos.ru/presscenter/news/detail/11708191.html" office:name=""><text:span text:style-name="Definition">http://uzao.mos.ru/presscenter/news/detail/1170819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1T07:25:04Z</meta:creation-date>
    <dc:date>2023-07-11T07:25:04Z</dc:date>
  </office:meta>
</office:document-meta>
</file>