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идером-голосования-на-активном-гражданине-стал-туристический-маршрут-в-юзао"/>Лидером голосования на «Активном гражданине» стал туристический маршрут в ЮЗАО<text:bookmark-end text:name="лидером-голосования-на-активном-гражданине-стал-туристический-маршрут-в-юзао"/></text:h>
      <text:p text:style-name="First_20_paragraph">05.07.2023</text:p>
      <text:p text:style-name="Text_20_body"><text:span text:style-name="T1">В проекте «Активный гражданин» </text:span><text:a xlink:type="simple" xlink:href="https://ag.mos.ru/poll/15094" office:name=""><text:span text:style-name="Definition"><text:span text:style-name="T1">завершился</text:span></text:span></text:a><text:span text:style-name="T1"> опрос на тему лучших туристических маршрутов столицы. В нем поучаствовали более 148 тысяч человек.</text:span></text:p>
      <text:p text:style-name="Text_20_body">Большинство голосов (47190 или 14 процентов) из 12 представленных проектов набрал маршрут «<text:a xlink:type="simple" xlink:href="https://uzao.aif.ru/news/turisticeskii-marsrut-v-yuzao-ucastvuet-v-konkurse-na-aktivnom-grazdanine" office:name=""><text:span text:style-name="Definition">Воробьевы горы. Жизнь в движении</text:span></text:a>» (ЮЗАО). Его автор - Анастасия Янченко, для которой это место - одно из самых любимых в городе.</text:p>
      <text:p text:style-name="Text_20_body">Прогулка, которая проходит по территории нашего округа, посвящена истории, освоению, обновлению и развитию одного из самых прогулочных и зеленых районов столицы. Подробнее о маршруте можно почитать <text:a xlink:type="simple" xlink:href="https://uzao.aif.ru/stati/vorobyovy-gory-vo-vsei-krase-turisticeskii-marsrut-yuzao-poboretsya-za-zvanie-lucsego" office:name=""><text:span text:style-name="Definition">здесь</text:span></text:a>.</text:p>
      <text:p text:style-name="Text_20_body">Голосование «Лучшие туристические маршруты» проводилось в рамках конкурса «<text:a xlink:type="simple" xlink:href="https://travelhub.moscow/showmoscow/" office:name=""><text:span text:style-name="Definition">Покажи Москву!</text:span></text:a>». В этом году победителей определяют как активные граждане, так и экспертное жюри. Победителей наградят дипломами и призами от Мостуризма и партнеров конкурса. Итоги планируется подвести 10 июля.</text:p>
      <text:p text:style-name="Text_20_body">Фото: Кирилл Журавок</text:p>
      <text:p text:style-name="Text_20_body"><text:line-break/></text:p>
      <text:p text:style-name="Text_20_body">Адрес страницы: <text:a xlink:type="simple" xlink:href="http://uzao.mos.ru/presscenter/news/detail/11698994.html" office:name=""><text:span text:style-name="Definition">http://uzao.mos.ru/presscenter/news/detail/1169899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5T13:24:06Z</meta:creation-date>
    <dc:date>2023-07-05T13:24:06Z</dc:date>
  </office:meta>
</office:document-meta>
</file>