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можно-выбрать-цвет-для-троицкой-линии-метро"/>На «Активном гражданине» можно выбрать цвет для Троицкой линии метро<text:bookmark-end text:name="на-активном-гражданине-можно-выбрать-цвет-для-троицкой-линии-метро"/></text:h>
      <text:p text:style-name="First_20_paragraph">09.06.2023</text:p>
      <text:p text:style-name="Text_20_body"><text:span text:style-name="T1">Будущая 40-километровая линия столичной подземки протянется от станции «ЗИЛ» до Троицка. Рядом с новыми станциями проживают около миллиона жителей ЮЗАО и ТиНАО, </text:span><text:a xlink:type="simple" xlink:href="https://www.mos.ru/news/item/124945073/" office:name=""><text:span text:style-name="Definition"><text:span text:style-name="T1">сообщается</text:span></text:span></text:a><text:span text:style-name="T1"> на официальном сайте Мэра Москвы.</text:span></text:p>
      <text:p text:style-name="Text_20_body">Сейчас на «Активном гражданине» проводится голосование, в рамках которого горожане могут определиться с цветами Троицкой (16-ой), Рублево-Архангельской и Бирюлевской линий. Можно выбрать ответ из пяти вариантов. В частности, ветку, которую пройдет через территорию столичного юго-запада, предлагают обозначить на схеме метро лиловым, изумрудным, оливковым или сиреневым цветом. Также можно выбрать вариант «Это должны решать специалисты».</text:p>
      <text:p text:style-name="Text_20_body">Ознакомиться с возможными цветовыми комбинациями можно по <text:a xlink:type="simple" xlink:href="https://ag.mos.ru/poll/15081" office:name=""><text:span text:style-name="Definition">ссылке</text:span></text:a>. Они подобраны таким образом, чтобы новые линии не сливались на карте с существующими.</text:p>
      <text:p text:style-name="Text_20_body">Напомним, в ЮЗАО на Троицкой линии метро расположатся пять станций: «Генерала Тюленева», «Университет дружбы народов», «Новаторская» (с пересадкой на БКЛ), «Вавиловская» и «Академическая», которая станет пересадочной на одноименную станцию Калужско-Рижской линии. Ранее сообщалось, что на участке от «Новаторской» до «Бачуринской» уложили более 200 тысяч кубометров бетона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1643095.html" office:name=""><text:span text:style-name="Definition">http://uzao.mos.ru/presscenter/news/detail/1164309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06:33:17Z</meta:creation-date>
    <dc:date>2023-07-11T06:33:17Z</dc:date>
  </office:meta>
</office:document-meta>
</file>