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шрут-км-между-станциями-метро-каховская-и-каширская-перестал-работать"/>Маршрут КМ между станциями метро «Каховская» и «Каширская» перестал работать<text:bookmark-end text:name="маршрут-км-между-станциями-метро-каховская-и-каширская-перестал-работать"/></text:h>
      <text:p text:style-name="First_20_paragraph">02.03.2023</text:p>
      <text:p text:style-name="Text_20_body"><text:span text:style-name="T1">Его отменили со 2 марта 2023 года. Об этом </text:span><text:a xlink:type="simple" xlink:href="https://transport.mos.ru/mostrans/all_news/113781" office:name=""><text:span text:style-name="Definition"><text:span text:style-name="T1">сообщается</text:span></text:span></text:a><text:span text:style-name="T1"> на сайте «Московский транспорт».</text:span></text:p>
      <text:p text:style-name="Text_20_body">Временно запущенный маршрут КМ «Метро «Каховская» — «Метро «Каширская» более не актуален. 1 марта произошел полный запуск Большой кольцевой линии метро, поэтому автобусы по маршруту курсировать не будут.</text:p>
      <text:p text:style-name="Text_20_body">«Станции метро «Варшавская» и «Каширская» БКЛ снова работают», – говорится в сообщении.</text:p>
      <text:p text:style-name="Text_20_body">Пассажирам рекомендуют совершать поездки по Большой кольцевой линии. Напомним, на юго-западе Москвы работают четыре станции самого большого метрокольца в мире: «Новаторская», «Воронцовская», «Зюзино» и «Каховская». Вход на любой станции БКЛ бесплатный в течение первых пяти дней после полноценного запуска движения.</text:p>
      <text:p text:style-name="Text_20_body">Ранее сообщалось, что «Каховская» работает после реконструкции в составе БКЛ. В прошлом году она стала самой популярной станцией Большого кольца - ежедневно ею пользовались 75,7 тыс. пассажиров.</text:p>
      <text:p text:style-name="Text_20_body">Фото: Александр Вдовенко</text:p>
      <text:p text:style-name="Text_20_body"><text:line-break/></text:p>
      <text:p text:style-name="Text_20_body">Адрес страницы: <text:a xlink:type="simple" xlink:href="http://uzao.mos.ru/presscenter/news/detail/11439833.html" office:name=""><text:span text:style-name="Definition">http://uzao.mos.ru/presscenter/news/detail/1143983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08:08:39Z</meta:creation-date>
    <dc:date>2024-12-24T08:08:39Z</dc:date>
  </office:meta>
</office:document-meta>
</file>