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етыре-станции-самого-большого-метрокольца-в-мире-работают-на-юго-западе-москвы"/>Четыре станции самого большого метрокольца в мире работают на юго-западе Москвы<text:bookmark-end text:name="четыре-станции-самого-большого-метрокольца-в-мире-работают-на-юго-западе-москвы"/></text:h>
      <text:p text:style-name="First_20_paragraph">01.03.2023</text:p>
      <text:p text:style-name="Text_20_body"><text:span text:style-name="T1">1 марта состоялось важное историческое событие – президент РФ Владимир Путин и мэр Москвы Сергей Собянин открыли движение по Большой кольцевой линии метро. 70-километровое кольцо полностью замкнулось, и в течение пяти дней вход на любую из 31 станций можно не оплачивать.</text:span></text:p>
      <text:p text:style-name="Text_20_body">Градоначальник поблагодарил в своем <text:a xlink:type="simple" xlink:href="https://t.me/mos_sobyanin" office:name=""><text:span text:style-name="Definition">Телеграм-канале</text:span></text:a> строителей, архитекторов и проектировщиков, проделавших огромную работу. Теперь пассажиры смогут ежедневно экономить в пути до 45 минут.</text:p>
      <text:p text:style-name="Text_20_body">В первый весенний месяц этого года заработали девять последних станций: «Марьина роща», «Рижская», «Сокольники», «Текстильщики», «Печатники», «Нагатинский затон», «Кленовый бульвар», «Каширская» и «Варшавская». Напомним, на юго-западе Москвы расположены четыре станции Большой кольцевой линии: «Новаторская», «Воронцовская», «Зюзино» и «Каховская». Теперь они стали частью полностью действующего, самого длинного метрокольца в мире, построенного в рекордно короткий срок.</text:p>
      <text:p text:style-name="Text_20_body">Сергей Собянин перечислил главные особенности Большого кольца. Во-первых, оно улучшит транспортное обслуживание 15 миллионов жителей столицы и Подмосковья. Во-вторых, с БКЛ можно пересесть на 20 станций метро, три станции Московского центрального кольца и восемь станций первого и второго Московских центральных диаметров. Кроме того, Большая кольцевая линия разгрузит Кольцевую и радиальные линии, а также дороги. Для ее обслуживания было создано свыше шести тысяч рабочих мест. А еще – появилась возможность развивать территории, прилегающие к станциям.</text:p>
      <text:p text:style-name="Text_20_body">Отметим, в прошлом году станция БКЛ «Новаторская» расположилась на втором месте в голосовании на «Активном гражданине». В опросе по выбору лучшего дизайна новых станций поучаствовали более 200 тысяч горожан.</text:p>
      <text:p text:style-name="Text_20_body">«Новаторскую» украшает подвесной потолок из разноформатных модулей ярко-оранжевых и желтых оттенков. Ее интерьер разрабатывался индивидуально при участии российских и зарубежных специалистов. С «Новаторской» можно будет пересесть на одноименную станцию будущей Троицкой линии метро.</text:p>
      <text:p text:style-name="Text_20_body">Фото: Александр Вдовенко</text:p>
      <text:p text:style-name="Text_20_body"><text:line-break/></text:p>
      <text:p text:style-name="Text_20_body">Адрес страницы: <text:a xlink:type="simple" xlink:href="http://uzao.mos.ru/presscenter/news/detail/11438489.html" office:name=""><text:span text:style-name="Definition">http://uzao.mos.ru/presscenter/news/detail/1143848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20:26:50Z</meta:creation-date>
    <dc:date>2023-05-21T20:26:50Z</dc:date>
  </office:meta>
</office:document-meta>
</file>