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рке-сосенки-пройдут-открытые-соревнования-по-маунтинбайку"/>В парке "Сосенки" пройдут открытые соревнования по маунтинбайку<text:bookmark-end text:name="в-парке-сосенки-пройдут-открытые-соревнования-по-маунтинбайку"/></text:h>
      <text:p text:style-name="First_20_paragraph">10.11.2022</text:p>
      <text:p text:style-name="Text_20_body"><text:span text:style-name="T1">Сильнейших гонщиков будут определять в категориях: юноши 15–16 лет, юноши и девушки 13–14 лет, 11–12 лет, 10 лет.</text:span></text:p>
      <text:p text:style-name="Text_20_body">Открытые соревнования по маунтинбайку (кросс-кантри) проведет 12 ноября Московская академия велосипедного спорта. Как <text:a xlink:type="simple" xlink:href="https://t.me/moscowcyclingacademy/2844" office:name=""><text:span text:style-name="Definition">сообщается</text:span></text:a> в Телеграм-канале учреждения, спортивное мероприятие пройдет в парке «Сосенки» по адресу: Нахимовский проспект, 10.</text:p>
      <text:p text:style-name="Text_20_body">Участникам рекомендуют пройти комиссию заранее - 11 ноября с 10.00 до 13.00 в СК «Нагорный» по адресу: Нагорный бульвар, 17А.</text:p>
      <text:p text:style-name="Text_20_body">Фото: Олег Серебрянский</text:p>
      <text:p text:style-name="Text_20_body"><text:line-break/></text:p>
      <text:p text:style-name="Text_20_body">Адрес страницы: <text:a xlink:type="simple" xlink:href="http://uzao.mos.ru/presscenter/news/detail/11212541.html" office:name=""><text:span text:style-name="Definition">http://uzao.mos.ru/presscenter/news/detail/1121254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18:57:06Z</meta:creation-date>
    <dc:date>2025-02-28T18:57:06Z</dc:date>
  </office:meta>
</office:document-meta>
</file>